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bels leggen en de Noordelijke Meentsteeg geheel of gedeeltelijk openbreken, Noordelijke Meentste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Kabels leggen en de Noordelijke Meentsteeg geheel of gedeeltelijk openbreken, Noordelijke Meentsteeg. Aanvraagnummer: Z2026-00000286. Indieningsdatum: 10 juli 2026.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  <text:list-item text:style-override="id1-3-2-1-1-5-2">
                <text:number>•</text:number>
                <text:p text:style-name="al">Uitvoeren van een werk of werkzaamheid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8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286</meta:user-defined>
    <meta:user-defined meta:name="DCTERMS.abstract">Betreft: Aanvraag op locatie Noordelijke Meentsteeg</meta:user-defined>
    <dc:language>nl</dc:language>
    <meta:user-defined meta:name="OVERHEIDop.locatietype/OVERHEIDop.gebiedsmarkering">Vlak</meta:user-defined>
    <meta:user-defined meta:name="DC.title">Aanvraag vergunning voor Kabels leggen en de Noordelijke Meentsteeg geheel of gedeeltelijk openbreken, Noordelijke Meentstee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92</meta:user-defined>
    <meta:user-defined meta:name="OVERHEIDop.GmbID/DC.identifier">gmb-2026-385892</meta:user-defined>
    <meta:user-defined meta:name="OVERHEIDop.versieInformatie"/>
  </office:meta>
</office:document-meta>
</file>