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 voor het Dakenfestival Zoetermeer van 27 t/m 30-08-2026, op diverse locati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 burgemeester van Zoetermeer heeft op 11-08-2026 een besluit verzonden op de aanvraag met zaaknummer 2026-075538 voor het evenement Dakenfestival Zoetermeer van 27 t/m 30-08-2026 op de locaties Duitslandlaan 15 (P9), Buytenparklaan 30 (uitkijkterras SnowWorld), Stadhuisplein 1 (daktuin) en (Oude Kerk) Dorpsstraat 59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58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75538</meta:user-defined>
    <meta:user-defined meta:name="DCTERMS.abstract">Ter tegenlezen aangeboden Dakenfestival Zoetermeer (27 t/m 30-08-2026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Evenementenvergunning  voor het Dakenfestival Zoetermeer van 27 t/m 30-08-2026, op diverse locaties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89</meta:user-defined>
    <meta:user-defined meta:name="OVERHEIDop.GmbID/DC.identifier">gmb-2026-385889</meta:user-defined>
    <meta:user-defined meta:name="OVERHEIDop.versieInformatie"/>
  </office:meta>
</office:document-meta>
</file>