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't Schild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bben wij een aanvraag ontvangen voor een evenementenvergunning op de locatie 't Schild in Rijssen. De aanvraag is geregistreerd onder zaaknummer Z2026-00002820. De aanvraag betreft het organiseren van het Herfstfestival op 31 oktober 2026.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men wij een besluit. Dit gebeurt over het algemeen binnen 8 weken na ontvangst van de aanvraag. Wij kunnen deze termijn één keer verlengen met 8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820</meta:user-defined>
    <meta:user-defined meta:name="DCTERMS.abstract">'t Schild in Rijssen, het organiseren van het Herfstfestival op 31 oktober 2026</meta:user-defined>
    <dc:language>nl</dc:language>
    <meta:user-defined meta:name="OVERHEIDop.locatietype/OVERHEIDop.gebiedsmarkering">Punt</meta:user-defined>
    <meta:user-defined meta:name="DC.title">Kennisgeving ontvangst aanvraag evenementenvergunning 't Schild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82</meta:user-defined>
    <meta:user-defined meta:name="OVERHEIDop.GmbID/DC.identifier">gmb-2026-385882</meta:user-defined>
    <meta:user-defined meta:name="OVERHEIDop.versieInformatie"/>
  </office:meta>
</office:document-meta>
</file>