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maken van een extra slaapkamer in de woonkamer op de begane grond in een pand voor kamerverhuur, Eckartseweg Noord 250 5623M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777 </text:p>
            <text:p text:style-name="common-al"> Omschrijving: maken van een extra slaapkamer in de woonkamer op de begane grond in een pand voor kamerverhuu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Eckartseweg Noord 250 5623MP Eindhoven</text:p>
              </text:list-item>
            </text:list>
            <text:p text:style-name="common-al"> Datum ontvangst: 10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588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8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8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777</meta:user-defined>
    <meta:user-defined meta:name="DCTERMS.abstract">maken van een extra slaapkamer in de woonkamer op de begane grond in een pand voor kamerverhuur</meta:user-defined>
    <dc:language>nl</dc:language>
    <meta:user-defined meta:name="OVERHEIDop.locatietype/OVERHEIDop.gebiedsmarkering">Punt</meta:user-defined>
    <meta:user-defined meta:name="DC.title">Ingediende aanvraag omgevingsvergunning: maken van een extra slaapkamer in de woonkamer op de begane grond in een pand voor kamerverhuur, Eckartseweg Noord 250 5623MP Ein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81</meta:user-defined>
    <meta:user-defined meta:name="OVERHEIDop.GmbID/DC.identifier">gmb-2026-385881</meta:user-defined>
    <meta:user-defined meta:name="OVERHEIDop.versieInformatie"/>
  </office:meta>
</office:document-meta>
</file>