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947ae2f5-8c25-4703-8986-38c3001578f3.png" manifest:media-type="image/x-eps"/>
  <manifest:file-entry manifest:full-path="Pictures/afb421001504i8cdfc29a-eb13-424b-9cb9-5020556a833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Neckar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98</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Neckardreef</text:span> (ter hoogte van huisnummr 115; wegvak tussen Karpathosdreef en Karpatho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947ae2f5-8c25-4703-8986-38c3001578f3.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8.4mm"><draw:image xlink:href="Pictures/afb421001504i8cdfc29a-eb13-424b-9cb9-5020556a833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Neckardreef (ter hoogte van huisnummer 115; wegvak tussen Karpathosdreef en Karpatho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98</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Neckardreef, Overvecht, Intrekken begin en einde 30 zone, Verkeersmaatregelen Gemeente Utrecht</meta:user-defined>
    <meta:user-defined meta:name="DCTERMS.W3CDTF/DCTERMS.available">2026-08-13</meta:user-defined>
    <meta:user-defined meta:name="OVERHEIDop.externeBijlage">bebordingsplan|exb-2026-28833</meta:user-defined>
    <meta:user-defined meta:name="DCTERMS.W3CDTF/OVERHEIDop.jaargang">2026</meta:user-defined>
    <meta:user-defined meta:name="OVERHEIDop.publicationIssue">385880</meta:user-defined>
    <meta:user-defined meta:name="OVERHEIDop.GmbID/DC.identifier">gmb-2026-385880</meta:user-defined>
    <meta:user-defined meta:name="OVERHEIDop.versieInformatie"/>
  </office:meta>
</office:document-meta>
</file>