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 Archimedesstraat 9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7 augustus 2026 een aanvraag voor een huisvestingvergunning hebben ontvangen voor de locatie Archimedesstraat 9 in Terneuzen. Deze aanvraag heeft zaaknummer 889912 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/>
                <text:p text:style-name="al"/>
              </text:list-item>
              <text:list-item text:style-override="id1-3-2-1-1-5-2">
                <text:number>•</text:number>
                <text:p text:style-name="al">Anders 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8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 Archimedesstraat 9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79</meta:user-defined>
    <meta:user-defined meta:name="OVERHEIDop.GmbID/DC.identifier">gmb-2026-385879</meta:user-defined>
    <meta:user-defined meta:name="OVERHEIDop.versieInformatie"/>
  </office:meta>
</office:document-meta>
</file>