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Spoorslag 20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hebben wij een aanvraag ontvangen voor het realiseren van een overkapping  op de locatie Spoorslag 20 in Rijssen. De aanvraag is geregistreerd onder zaaknummer Z2026-00002827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27</meta:user-defined>
    <meta:user-defined meta:name="DCTERMS.abstract">Spoorslag 20 in Rijssen, het realiseren van een overkapping </meta:user-defined>
    <dc:language>nl</dc:language>
    <meta:user-defined meta:name="OVERHEIDop.locatietype/OVERHEIDop.gebiedsmarkering">Vlak</meta:user-defined>
    <meta:user-defined meta:name="DC.title">Kennisgeving ontvangst aanvraag omgevingsvergunning (omgevingsplan) Spoorslag 20 in Rij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78</meta:user-defined>
    <meta:user-defined meta:name="OVERHEIDop.GmbID/DC.identifier">gmb-2026-385878</meta:user-defined>
    <meta:user-defined meta:name="OVERHEIDop.versieInformatie"/>
  </office:meta>
</office:document-meta>
</file>