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vergunning APV/Bijzondere wetten - Traaij 288a, 3971GX Driebergen-Rijsenburg, Evenementenvergunning  Introductieperiode UVSV/NVVSU van 14 t/m 25 augustus 2026 (RX2026-00001388, 11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Utrechtse Heuvelrug maakt bekend dat hij de volgende vergunning op grond van de APV/Bijzondere wetten heeft verleend:</text:p>
            <text:p text:style-name="common-al">Traaij 288a, 3971GX Driebergen-Rijsenburg, Evenementenvergunning Introductieperiode UVSV/NVVSU van 14 t/m 25 augustus (RX2026-00001388, 11 augustus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 Het bezwaarschrift kan via het digitale formulier op www.heuvelrug.nl/bezwaar-maken, of per post naar Kerkplein 2, Postbus 200, 3940 AE in Doorn worden verzonden. Deze vergunningen worden niet fysiek ter inzage gelegd in het Cultuurhuis in Doorn. Voor inzage in de stukken kunt u contact opnemen met de gemeente Utrechtse Heuvelrug via apv@heuvelrug.nl of het telefoonnummer (0343) 56 56 00. U kunt vragen stellen aan de behandelaar of om toelichting vra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8587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7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7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RX2026-00001388</meta:user-defined>
    <meta:user-defined meta:name="DCTERMS.abstract">Traaij 288a, 3971GX Driebergen-Rijsenburg, Evenementenvergunning  Introductieperiode UVSV/NVVSU van 14 t/m 25 augustus  (RX2026-00001388, 11 augustus 2026)</meta:user-defined>
    <dc:language>nl</dc:language>
    <meta:user-defined meta:name="OVERHEIDop.locatietype/OVERHEIDop.gebiedsmarkering">Punt</meta:user-defined>
    <meta:user-defined meta:name="DC.title">Gemeente Utrechtse Heuvelrug, verleende vergunning APV/Bijzondere wetten - Traaij 288a, 3971GX Driebergen-Rijsenburg, Evenementenvergunning  Introductieperiode UVSV/NVVSU van 14 t/m 25 augustus 2026 (RX2026-00001388, 11 augustus 2026)</meta:user-defined>
    <meta:user-defined meta:name="DCTERMS.W3CDTF/DCTERMS.available">2026-08-13</meta:user-defined>
    <meta:user-defined meta:name="DCTERMS.W3CDTF/OVERHEIDop.jaargang">2026</meta:user-defined>
    <meta:user-defined meta:name="OVERHEIDop.publicationIssue">385877</meta:user-defined>
    <meta:user-defined meta:name="OVERHEIDop.GmbID/DC.identifier">gmb-2026-385877</meta:user-defined>
    <meta:user-defined meta:name="OVERHEIDop.versieInformatie"/>
  </office:meta>
</office:document-meta>
</file>