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rinkhave 17 1081H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aanbouwen op de begane grond en eerste verdieping aan de zij- en achterkant</text:p>
            <text:p text:style-name="common-al">Zaakadres: Herinkhave 17 1081HM Amsterdam</text:p>
            <text:p text:style-name="common-al">Datum ontvangst: 28-07-2026</text:p>
            <text:p text:style-name="common-al">Zaaknummer: Z2026-033348</text:p>
            <text:p text:style-name="common-al">DSO-nummer: 202607280008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87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348</meta:user-defined>
    <meta:user-defined meta:name="DCTERMS.abstract">realiseren van aanbouwen op de begane grond en eerste verdieping aan de zij- en achterkan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rinkhave 17 1081HM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76</meta:user-defined>
    <meta:user-defined meta:name="OVERHEIDop.GmbID/DC.identifier">gmb-2026-385876</meta:user-defined>
    <meta:user-defined meta:name="OVERHEIDop.versieInformatie"/>
  </office:meta>
</office:document-meta>
</file>