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Margrietstraat 14, 5502 TS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75</text:span>. Op 11-08-2026 is het besluit naar de aanvrager verzonden.</text:p>
            <text:p text:style-name="common-al">De zaak betreft locatie Margrietstraat 14, 5502 TS in Veldhoven en heeft de omschrijving "plaatsen van een dakkapel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58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275</meta:user-defined>
    <meta:user-defined meta:name="DCTERMS.abstract">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Margrietstraat 14, 5502 TS Vel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71</meta:user-defined>
    <meta:user-defined meta:name="OVERHEIDop.GmbID/DC.identifier">gmb-2026-385871</meta:user-defined>
    <meta:user-defined meta:name="OVERHEIDop.versieInformatie"/>
  </office:meta>
</office:document-meta>
</file>