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7-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Ontwerp-aanwijzingsbesluit inzamellocatie Hooghe Weide te Klein-Zundert </text:p>
      <text:section text:name="zakelijke-mededeling_id1-3-2" text:style-name="zakelijke-mededeling">
        <text:section text:name="zakelijke-mededeling-tekst_id1-3-2-1" text:style-name="zakelijke-mededeling-tekst">
          <text:section text:name="tekst_id1-3-2-1-1" text:style-name="tekst">
            <text:p text:style-name="common-al">Zaaknummer: Z26-002877</text:p>
            <text:p text:style-name="common-al">Documentnummer: ZD26048935</text:p>
            <text:p text:style-name="common-al">
            <text:span text:style-name="nadrukvet">Het college van burgemeester en wethouders van gemeente Zundert</text:span>
          </text:p>
            <text:p text:style-name="common-al">
            <text:span text:style-name="nadrukvet">Overweegt</text:span> dat burgemeester en wethouders:</text:p>
            <text:list text:style-name="id1-3-2-1-1-5">
              <text:list-item text:style-override="id1-3-2-1-1-5-1">
                <text:number>o</text:number>
                <text:p text:style-name="al">op grond van artikel 10, eerste lid, van de Afvalstoffenverordening gemeente Zundert 2024, kunnen aanwijzen via welk al dan niet van gemeentewege verstrekt inzamelmiddel of via welke inzamelvoorziening de inzameling van bepaalde bestanddelen van huishoudelijke afvalstoffen ten behoeve van de gebruiker van een perceel plaatsvindt;</text:p>
              </text:list-item>
            </text:list>
            <text:list text:style-name="id1-3-2-1-1-6">
              <text:list-item text:style-override="id1-3-2-1-1-6-1">
                <text:number>o</text:number>
                <text:p text:style-name="al">in het Uitvoeringsbesluit bij de Afvalstoffenverordening 2024 van de gemeente Zundert is bepaald dat voor de inzameling van restafval, GF+E (groente-, fruit- en etensresten) en OPK (oud papier en karton), afkomstig van woningen zonder buitenruimte, woningen waarvan de buitenruimte uitsluitend via de woning toegankelijk is en hoogbouwwoningen, gebruik wordt gemaakt van brenglocaties, waarbij (semi-)ondergrondse containers als inzamelmiddel zijn aangewezen.</text:p>
              </text:list-item>
            </text:list>
            <text:list text:style-name="id1-3-2-1-1-7">
              <text:list-item text:style-override="id1-3-2-1-1-7-1">
                <text:number>o</text:number>
                <text:p text:style-name="al">verplicht zijn de concrete locaties voor containers op brenglocaties bij besluit als bedoeld in artikel 1:3, eerste lid van de Algemene wet bestuursrecht aan te wijzen.</text:p>
              </text:list-item>
            </text:list>
            <text:p text:style-name="common-al">Het college van burgemeester en wethouders van de gemeente Zundert heeft in zijn vergadering van 11 augustus 2026 het ontwerp-aanwijzingsbesluit voor locatie Hooghe Weide als inzamellocatie voor restafval, GF+E en OPK vastgesteld. </text:p>
            <text:p text:style-name="common-al">Voor het bepalen van locaties voor ondergrondse containers zijn randvoorwaarden opgesteld.</text:p>
            <text:p text:style-name="common-al">Gedurende een termijn van zes weken kunnen belanghebbenden schriftelijk of mondeling hun zienswijze over het ontwerp-aanwijzingsbesluit naar voren brengen bij het college van burgemeester en wethouders, Postbus 10.001, 4880 GA Zundert.</text:p>
            <text:p text:style-name="common-al">Het ontwerp-aanwijzingsbesluit en de daarop betrekking hebbende stukken liggen vanaf vrijdag 21 augustus 2026 gedurende zes weken op werkdagen ter inzage, gedurende de openingstijden van het kantoor.</text:p>
            <text:p text:style-name="common-al">Het ontwerp-aanwijzingsbesluit en de bijbehorende stukken zijn vanaf vrijdag 21 augustus 2026 digitaal in te zien via het digitale publicatieblad op <text:a xlink:href="http://www.officielebekendmakingen.nl" xlink:type="simple"><text:span text:style-name="nadrukondlijn">www.officielebekendmakingen.nl</text:span></text:a>. Via de optie ‘Bekijk documenten’ in de linkerkolom van de publicatie zijn de bestanden te downloaden.</text:p>
            <text:p text:style-name="common-al">Voor meer informatie kunt u contact opnemen met de gemeente Zundert, te bereiken via telefoonnummer 076-599 56 00.</text:p>
            <text:p text:style-name="common-al">
            <text:span text:style-name="nadrukvet">Besluit:</text:span>
          </text:p>
            <text:list text:style-name="id1-3-2-1-1-15">
              <text:list-item text:style-override="id1-3-2-1-1-15-1">
                <text:number>1.</text:number>
                <text:p text:style-name="al">De locatie Hooghe Weide zoals aangegeven in bijlage 1 aan te wijzen als inzamellocatie voor de inzameling van restafval, GF+E en OPK.</text:p>
              </text:list-item>
            </text:list>
            <text:p text:style-name="common-al">Bijlagen:</text:p>
            <text:p text:style-name="common-al">Bijlage 1 – Locatie Hooghe Weide (ZD26048947)</text:p>
            <text:p text:style-name="common-al">Bijlage 2 - Randvoorwaarden locaties ondergrondse containers hoogbouw (ZD26048099)</text:p>
            <text:p text:style-name="common-al">
            <text:span text:style-name="nadrukvet">Bepaalt:</text:span>
          </text:p>
            <text:p text:style-name="last-al">Dat het bovenstaande besluit bekend gemaakt wordt op <text:a xlink:href="http://www.officielebekendmakingen.nl" xlink:type="simple">www.officielebekendmakingen.nl</text:a> en inwoners van de gemeente Zundert hierover geïnformeerd worden via de Zundertse Bod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58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Zundert</meta:user-defined>
    <meta:user-defined meta:name="OVERHEID.Informatietype/DC.type">officiële publicatie</meta:user-defined>
    <meta:user-defined meta:name="OVERHEIDop.Rubriek/DC.type">participatie</meta:user-defined>
    <meta:user-defined meta:name="OVERHEID.Gemeente/OVERHEID.authority">Zundert</meta:user-defined>
    <meta:user-defined meta:name="OVERHEID.Gemeente/DCTERMS.publisher">Zundert</meta:user-defined>
    <meta:user-defined meta:name="OVERHEID.TaxonomieBeleidsagendaDecentraal/OVERHEID.category">Bestuur | Organisatie en beleid</meta:user-defined>
    <meta:user-defined meta:name="OVERHEIDop.referentienummer">Z26-002877</meta:user-defined>
    <dc:language>nl</dc:language>
    <meta:user-defined meta:name="OVERHEIDop.locatietype/OVERHEIDop.gebiedsmarkering">Vlak</meta:user-defined>
    <meta:user-defined meta:name="DC.title">Ontwerp-aanwijzingsbesluit inzamellocatie Hooghe Weide te Klein-Zundert</meta:user-defined>
    <meta:user-defined meta:name="OVERHEIDop.datumEindeReactietermijn">2026-10-02</meta:user-defined>
    <meta:user-defined meta:name="OVERHEIDop.TilID/OVERHEIDop.terinzageleggingOP">til-2026-29543</meta:user-defined>
    <meta:user-defined meta:name="DCTERMS.W3CDTF/DCTERMS.available">2026-08-20</meta:user-defined>
    <meta:user-defined meta:name="DCTERMS.W3CDTF/OVERHEIDop.jaargang">2026</meta:user-defined>
    <meta:user-defined meta:name="OVERHEIDop.publicationIssue">385869</meta:user-defined>
    <meta:user-defined meta:name="OVERHEIDop.GmbID/DC.identifier">gmb-2026-385869</meta:user-defined>
    <meta:user-defined meta:name="OVERHEIDop.versieInformatie"/>
  </office:meta>
</office:document-meta>
</file>