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Landgraaf 13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bben wij een aanvraag ontvangen voor het bouwen van een schuur  op de locatie Landgraaf 13 in Rijssen. De aanvraag is geregistreerd onder zaaknummer Z2026-00002825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25</meta:user-defined>
    <meta:user-defined meta:name="DCTERMS.abstract">Landgraaf 13 in Rijssen, het bouwen van een schuur </meta:user-defined>
    <dc:language>nl</dc:language>
    <meta:user-defined meta:name="OVERHEIDop.locatietype/OVERHEIDop.gebiedsmarkering">Vlak</meta:user-defined>
    <meta:user-defined meta:name="DC.title">Kennisgeving ontvangst aanvraag omgevingsvergunning (omgevingsplan) Landgraaf 13 in Rij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67</meta:user-defined>
    <meta:user-defined meta:name="OVERHEIDop.GmbID/DC.identifier">gmb-2026-385867</meta:user-defined>
    <meta:user-defined meta:name="OVERHEIDop.versieInformatie"/>
  </office:meta>
</office:document-meta>
</file>