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(omgevingsplan) Rutgersweg 4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bben wij een aanvraag ontvangen voor het bouwen van een schuur/berging op de locatie Rutgersweg 4 in Holten. De aanvraag is geregistreerd onder zaaknummer Z2026-00002817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8586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817</meta:user-defined>
    <meta:user-defined meta:name="DCTERMS.abstract">Rutgersweg 4 in Holten, het bouwen van een schuur/berging</meta:user-defined>
    <dc:language>nl</dc:language>
    <meta:user-defined meta:name="OVERHEIDop.locatietype/OVERHEIDop.gebiedsmarkering">Vlak</meta:user-defined>
    <meta:user-defined meta:name="DC.title">Kennisgeving ontvangst aanvraag omgevingsvergunning (omgevingsplan) Rutgersweg 4 in Hol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865</meta:user-defined>
    <meta:user-defined meta:name="OVERHEIDop.GmbID/DC.identifier">gmb-2026-385865</meta:user-defined>
    <meta:user-defined meta:name="OVERHEIDop.versieInformatie"/>
  </office:meta>
</office:document-meta>
</file>