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50026ie2108af0-39ce-4fae-aab3-a8f16ef53dd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uitgifte in erfpacht van perceel grond (perceeluitbreiding) Kouwenoordweg 24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el grond ten behoeve van de uitbreiding van een bestaand erfpachtrecht</text:span>
          </text:p>
            <text:p text:style-name="common-al">
            <text:span text:style-name="nadrukvet">Adres: Kouwenoordweg 24 te Amsterdam</text:span>
          </text:p>
            <text:p text:style-name="common-al">
            <text:span text:style-name="nadrukvet">Perceel bestaand erfpachtrecht: gemeente Weesperkarspel, sectie L, nummer 10890</text:span>
          </text:p>
            <text:p text:style-name="common-al">
            <text:span text:style-name="nadrukvet">Uit te geven perceel: gemeente Weesperkarspel, sectie L, nummer 12789 (gedeeltelijk) </text:span>
          </text:p>
            <text:p text:style-name="common-al">
            <text:span text:style-name="nadrukvet">Perceelgrootte uitbreiding: circa 5 m<text:span text:style-name="sup">2 </text:span></text:span>
          </text:p>
            <text:p text:style-name="common-al">
            <text:span text:style-name="nadrukvet">Dossiernummer: E11229/116</text:span>
          </text:p>
            <text:p text:style-name="common-al">
            <text:span text:style-name="nadrukvet">Kenmerk: 2026-8874</text:span>
          </text:p>
            <text:p text:style-name="common-al">De gemeente Amsterdam is voornemens voormeld perceel grond in erfpacht uit te geven ten behoeve van de uitbreiding van een bestaand erfpachtrecht. </text:p>
            <text:p text:style-name="common-al">Vermelde uitbreiding van het erfpachtperceel mag alleen worden gebruikt voor “wonen”in overeenstemming met de bestemming van het erfpachtrecht waaraan het toegevoegd wordt, te weten eengezinswoning.</text:p>
            <text:p text:style-name="common-al">Het in erfpacht uit te geven perceel staat op onderstaande kaart aangegeven met lijn arcering.</text:p>
            <text:p text:style-name="common-al">
            <draw:frame><draw:text-box><text:section text:name="plaatje_id1-3-2-1-1-11-1" text:style-name="plaatje">
              <text:p text:style-name="illustratie_id1-3-2-1-1-11-1-1"><draw:frame draw:style-name="illustratie_id1-3-2-1-1-11-1-1" text:anchor-type="paragraph" svg:width="150mm" svg:height="77.5mm"><draw:image xlink:href="Pictures/Schermafbeelding2026-08-11150026ie2108af0-39ce-4fae-aab3-a8f16ef53dde.png" xlink:type="simple"/></draw:frame></text:p>
            </text:section></draw:text-box></draw:frame>
          </text:p>
            <text:p text:style-name="common-al">De gemeente is van mening dat voor voormelde uitgifte in erfpacht slechts één serieuze gegadigde in aanmerking komt, op grond van de navolgende objectieve, toetsbare en redelijke criteria:</text:p>
            <text:list text:style-name="id1-3-2-1-1-13">
              <text:list-item text:style-override="id1-3-2-1-1-13-1">
                <text:number>-</text:number>
                <text:p text:style-name="al"> het in erfpacht uit te geven perceel grenst aan het erfpachtperceel waarvoor uitbreiding wordt gevraagd en waarop de herontwikkeling wordt gerealiseerd; </text:p>
              </text:list-item>
              <text:list-item text:style-override="id1-3-2-1-1-13-2">
                <text:number>-</text:number>
                <text:p text:style-name="al"> het in erfpacht uit te geven perceel zal met het bestaande erfpachtperceel worden samengevoegd;</text:p>
              </text:list-item>
              <text:list-item text:style-override="id1-3-2-1-1-13-3">
                <text:number>-</text:number>
                <text:p text:style-name="al"> het in erfpacht uit te geven perceel kan niet door derden separaat worden ontwikkeld;</text:p>
              </text:list-item>
            </text:list>
            <text:p text:style-name="common-al">
            <text:span text:style-name="nadrukvet">Kort geding en vervaltermijn</text:span> </text:p>
            <text:p text:style-name="common-al">Eenieder, die van mening is, dat hij of zij ook voor de uitgifte van vermeld perceel in aanmerking komt, dient uiterlijk 20 kalenderdagen na de publicatiedatum van het voornemen tot uitgifte in het Gemeenteblad een gerechtelijke procedure in kort geding aanhangig te hebben gemaakt met betrekking tot de voorgenomen uitgifte in erfpacht bij de afdeling privaatrecht van de rechtbank Amsterdam. </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8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2026-8874</meta:user-defined>
    <dc:language>nl</dc:language>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Kennisgeving voornemen tot uitgifte in erfpacht van perceel grond (perceeluitbreiding) Kouwenoordweg 24 te Amsterdam</meta:user-defined>
    <meta:user-defined meta:name="DCTERMS.W3CDTF/DCTERMS.available">2026-08-17</meta:user-defined>
    <meta:user-defined meta:name="DCTERMS.W3CDTF/OVERHEIDop.jaargang">2026</meta:user-defined>
    <meta:user-defined meta:name="OVERHEIDop.publicationIssue">385864</meta:user-defined>
    <meta:user-defined meta:name="OVERHEIDop.GmbID/DC.identifier">gmb-2026-385864</meta:user-defined>
    <meta:user-defined meta:name="OVERHEIDop.versieInformatie"/>
  </office:meta>
</office:document-meta>
</file>