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nheze - Meldingen Besluit activiteiten leefomgeving (Bal) - Kleinwijk 22a, Nistelro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ernheze delen mee dat zij de volgende meldingen hebben ontvangen:</text:p>
            <text:p text:style-name="common-al">Voor: Het starten met onderhouden en repareren van verbrandingsmotoren of gemotoriseerde voertuigen</text:p>
            <text:p text:style-name="common-al">Het plaatsen van een tankcontainer of verpakking die wordt gebruikt als opslagtank voor vloeistoffen</text:p>
            <text:p text:style-name="common-al">Locatie:  Kleinwijk 22a, 5388 PR Nistelrode</text:p>
            <text:p text:style-name="common-al">DSO-kenmerk:  2026060200647</text:p>
            <text:p text:style-name="common-al">Zaaknummer:  Z/510503</text:p>
            <text:p text:style-name="common-al">Datum ontvangen:  2 juni 2026</text:p>
            <text:p text:style-name="last-al">Tegen deze meldingen kan geen bezwaar worden ge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8586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Z/510503</meta:user-defined>
    <dc:language>nl</dc:language>
    <meta:user-defined meta:name="OVERHEIDop.locatietype/OVERHEIDop.gebiedsmarkering">Adres</meta:user-defined>
    <meta:user-defined meta:name="DC.title">Gemeente Bernheze - Meldingen Besluit activiteiten leefomgeving (Bal) - Kleinwijk 22a, Nistelro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63</meta:user-defined>
    <meta:user-defined meta:name="OVERHEIDop.GmbID/DC.identifier">gmb-2026-385863</meta:user-defined>
    <meta:user-defined meta:name="OVERHEIDop.versieInformatie"/>
  </office:meta>
</office:document-meta>
</file>