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1b189761-0614-4a49-8f68-cc0739366231.png" manifest:media-type="image/x-eps"/>
  <manifest:file-entry manifest:full-path="Pictures/afb577031605i4accfe19-69c8-46a9-8556-82f74ad0dd0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Milo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85</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Naxosdreef</text:span> (ter hoogte van de Theemsdreef; wegvak tussen Theemsdreef en Patmos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1b189761-0614-4a49-8f68-cc0739366231.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81.30000000000001mm"><draw:image xlink:href="Pictures/afb577031605i4accfe19-69c8-46a9-8556-82f74ad0dd0a.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86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6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6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Milosdreef (ter hoogte van de Theemsdreef; wegvak tussen Theemsdreef en Kreta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85</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Milosdreef, Overvecht, Intrekken begin en einde 30 zone, Verkeersmaatregelen Gemeente Utrecht</meta:user-defined>
    <meta:user-defined meta:name="DCTERMS.W3CDTF/DCTERMS.available">2026-08-13</meta:user-defined>
    <meta:user-defined meta:name="OVERHEIDop.externeBijlage">bebordingsplan|exb-2026-28831</meta:user-defined>
    <meta:user-defined meta:name="DCTERMS.W3CDTF/OVERHEIDop.jaargang">2026</meta:user-defined>
    <meta:user-defined meta:name="OVERHEIDop.publicationIssue">385860</meta:user-defined>
    <meta:user-defined meta:name="OVERHEIDop.GmbID/DC.identifier">gmb-2026-385860</meta:user-defined>
    <meta:user-defined meta:name="OVERHEIDop.versieInformatie"/>
  </office:meta>
</office:document-meta>
</file>