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Tiberhof 16, 5504 AG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0673</text:span>. Op 11-08-2026 is het besluit naar de aanvrager verzonden.</text:p>
            <text:p text:style-name="common-al">De zaak betreft locatie Tiberhof 16, 5504 AG in Veldhoven en heeft de omschrijving "verduurzamen van de aanbouw". De vergunning is afgewezen, omdat het project vergunningsvrij kan worden uitgevo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58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0673</meta:user-defined>
    <meta:user-defined meta:name="DCTERMS.abstract">verduurzamen van de aan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Tiberhof 16, 5504 AG Vel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53</meta:user-defined>
    <meta:user-defined meta:name="OVERHEIDop.GmbID/DC.identifier">gmb-2026-385853</meta:user-defined>
    <meta:user-defined meta:name="OVERHEIDop.versieInformatie"/>
  </office:meta>
</office:document-meta>
</file>