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Aanvraag vergunning ontvangen - Kavel 3, waterkavels Houthaven, Memeleiland, Amsterdam - Bouwen watervill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bouwen van een watervilla. Dit betreft een rectificatie van de publicatie van 7 augustus 2026, omdat hier per abuis een onjuist adres is vermeld. Het adres van deze vergunningaanvraag betreft niet Memeleiland 319, Amsterdam. Voor deze vergunningaanvraag is nog geen BAG adres bekend. De locatie wordt nu omschreven als Kavel 3, waterkavels Houthaven, Memeleiland Amsterdam.</text:p>
            <text:p text:style-name="common-al">Zaaknummer: OD2026-0048892</text:p>
            <text:p text:style-name="common-al">DSO nummer: 2026052800012</text:p>
            <text:p text:style-name="common-al">Ontvangstdatum aanvraag: 28-05-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last-al">Heeft u een vraag over deze zaak dan kunt u gebruik maken van dit <text:a xlink:href="https://odnzkg.nl/loket/contactformulier/" xlink:type="simple">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584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4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4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8892</meta:user-defined>
    <meta:user-defined meta:name="DCTERMS.abstract">het bouwen van een watervilla</meta:user-defined>
    <dc:language>nl</dc:language>
    <meta:user-defined meta:name="OVERHEIDop.locatietype/OVERHEIDop.gebiedsmarkering">Vlak</meta:user-defined>
    <meta:user-defined meta:name="DC.title">RECTIFICATIE: Aanvraag vergunning ontvangen - Kavel 3, waterkavels Houthaven, Memeleiland, Amsterdam - Bouwen watervilla</meta:user-defined>
    <meta:user-defined meta:name="DCTERMS.W3CDTF/DCTERMS.available">2026-08-13</meta:user-defined>
    <meta:user-defined meta:name="DCTERMS.W3CDTF/OVERHEIDop.jaargang">2026</meta:user-defined>
    <meta:user-defined meta:name="OVERHEIDop.publicationIssue">385848</meta:user-defined>
    <meta:user-defined meta:name="OVERHEIDop.GmbID/DC.identifier">gmb-2026-385848</meta:user-defined>
    <meta:user-defined meta:name="OVERHEIDop.versieInformatie"/>
  </office:meta>
</office:document-meta>
</file>