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ituatietekeningZ26-068540d.d.140726i82eb9ff5-1d6a-427d-9c40-1fde5808935c.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4-2">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4-2-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4-2-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4-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Verkeersbesluit: Instellen verbod stil te staan met venstertijden aan de Streekelsweg, Posterholt</text:p>
      <text:section text:name="regeling_id1-3-2" text:style-name="regeling">
        <text:section text:name="aanhef_id1-3-2-1" text:style-name="aanhef">
          <text:section text:name="context_id1-3-2-1-1" text:style-name="context">
            <text:p text:style-name="context.al">
            <text:span text:style-name="nadrukvet">Gem.reg.nr.</text:span> Z26-068540</text:p>
            <text:p text:style-name="context_bottom"/>
          </text:section>
          <text:p text:style-name="aanhef_wie">Specialist Verkeer G. Brings</text:p>
          <text:section text:name="considerans_id1-3-2-1-3" text:style-name="considerans">
            <text:p text:style-name="tussenkopcur">
            <text:span text:style-name="nadrukvet">
              <text:span text:style-name="nadrukcur">BURGEMEESTER EN WETHOUDERS VAN ROERDALEN </text:span>
            </text:span>
          </text:p>
            <text:p text:style-name="considerans.al">
            <text:span text:style-name="nadrukvet">Gelet op: </text:span>
          </text:p>
            <text:p text:style-name="considerans.al"> De bepalingen in de Wegenverkeerswet 1994, het Reglement Verkeersregels en Verkeerstekens 1990, het Besluit Administratieve Bepalingen inzake het Wegverkeer (BABW) en de Algemene wet bestuursrecht;   </text:p>
            <text:p text:style-name="considerans.al">
            <text:span text:style-name="nadrukvet">Overwegende:</text:span>
          </text:p>
            <text:p text:style-name="considerans.al">Op grond van artikel 15, eerste lid, van de Wegenverkeerswet 1994 moet een verkeersbesluit worden genomen voor de plaatsing of verwijdering van de in artikel 12 van het Besluit administratieve bepalingen inzake het wegverkeer genoemde verkeerstekens, alsmede voor de onderborden voor zover daardoor een gebod of verbod ontstaat of wordt gewijzigd.</text:p>
            <text:p text:style-name="considerans.al">
            <text:span text:style-name="nadrukvet">Uit het oogpunt van: </text:span>
          </text:p>
            <text:p text:style-name="considerans.al">Het verzekeren van de veiligheid op de wegen;</text:p>
            <text:p text:style-name="considerans.al">Het beschermen van de weggebruikers en passagiers ;</text:p>
            <text:p text:style-name="considerans.al">Het in stand houden van de weg en het waarborgen van de bruikbaarheid daarvan;</text:p>
            <text:p text:style-name="considerans.al">Het zoveel mogelijk waarborgen van de vrijheid van het verkeer.</text:p>
            <text:p text:style-name="considerans.al">
            <text:span text:style-name="nadrukvet">Is het gewenst om</text:span>
          </text:p>
            <text:p text:style-name="considerans.al">Een verbod om stil te staan met venstertijden in te stellen aan beide zijden van de Streekelsweg tussen de Heerbaan en Wittemolenweg in Posterholt.</text:p>
            <text:p text:style-name="considerans.al">
            <text:span text:style-name="nadrukvet">Motivering </text:span>
          </text:p>
            <text:p text:style-name="considerans.al">Aan beide zijden van de Streekelsweg, op het wegvak gelegen tussen de Heerbaan en de Wittemolenweg te Posterholt, wordt een verbod ingesteld om stil te staan, van toepassing op maandag tot en met vrijdag tussen 08.00 uur en 16.00 uur.</text:p>
            <text:p text:style-name="considerans.al">De aanleiding voor dit verkeersbesluit is de nieuwbouw en ingebruikname van basisschool De Mezenhof aan de Streekelsweg. Door de komst van de school neemt het aantal verkeersbewegingen op en rondom de Streekelsweg aanzienlijk toe, met name tijdens de schooluren. Hierbij gaat het om een grote hoeveelheid voetgangers, waaronder jonge kinderen, fietsers en gemotoriseerd verkeer van ouders, verzorgers en personeel.</text:p>
            <text:p text:style-name="considerans.al">De Streekelsweg vervult in de directe omgeving een belangrijke functie voor de bereikbaarheid van de school en vormt een essentiële route voor het halen en brengen van leerlingen. Wanneer voertuigen langs de rijbaan stilstaan voor het in- en uitstappen van passagiers, ontstaat een beperking van het beschikbare wegprofiel. Hierdoor wordt het zicht voor weggebruikers verminderd en ontstaan verkeersonveilige situaties, met name voor overstekende kinderen en fietsers. Daarnaast kan stilstaand verkeer leiden tot stagnatie van de verkeersafwikkeling en belemmeringen voor hulpdiensten en overige weggebruikers.</text:p>
            <text:p text:style-name="considerans.al">Door het instellen van een verbod om stil te staan gedurende de schooltijden blijft de rijbaan vrij van kortdurend stilstaand verkeer en wordt de zichtbaarheid van kwetsbare verkeersdeelnemers verbeterd. Hierdoor wordt de verkeersveiligheid rondom de schoollocatie vergroot en wordt een ordelijke en doelmatige afwikkeling van het verkeer bevorderd.</text:p>
            <text:p text:style-name="considerans.al">De gekozen venstertijden van maandag tot en met vrijdag van 08.00 uur tot 16.00 uur sluiten aan bij de aanwezigheid van leerlingen en de schoolactiviteiten. Buiten deze tijdsvensters is de verkeersintensiteit aanzienlijk lager en bestaat geen noodzaak om de maatregel van kracht te laten zijn.</text:p>
            <text:p text:style-name="considerans.al">
            <text:span text:style-name="nadrukcur">
              <text:span text:style-name="nadrukvet">Juridisch kader verkeersbesluit </text:span>
            </text:span>
          </text:p>
            <text:p text:style-name="considerans.al">Van belang zijn de bepalingen in de Wegenverkeerswet 1994, het Reglement Verkeersregels en Verkeerstekens 1990 (RVV) en het Besluit Administratieve bepalingen inzake het Wegverkeer (BABW). In artikel 15, lid 1 van de Wegenverkeerswet is opgenomen dat voor het plaatsen en verwijderen van verkeerstekens een verkeersbesluit vereist is. In het BABW is nader gespecificeerd voor welke verkeerstekens een verkeersbesluit nodig is.  </text:p>
            <text:p text:style-name="considerans.al">In artikel 15, lid 2 van de Wegenverkeerswet is opgenomen dat voor het plaatsen of verwijderen van (fysieke) maatregelen die leiden tot een beperking of uitbreiding van het aantal categorieën weggebruikers die gebruik kunnen maken van een weg een verkeersbesluit is vereist.  </text:p>
            <text:p text:style-name="considerans.al">Artikel 12 van het BABW bepaalt dat: </text:p>
            <text:p text:style-name="considerans.al">De plaatsing of verwijdering van de hierna genoemde verkeerstekens moet geschieden krachtens een verkeersbesluit: </text:p>
            <text:p text:style-name="considerans.al">a) de borden die zijn opgenomen in de hoofdstukken A tot en met G van bijlage1,</text:p>
            <text:p text:style-name="considerans.al"> behorende bij het RVV 1990, uitgezonderd de borden C22 en E9, alsmede de borden E4, </text:p>
            <text:p text:style-name="considerans.al">E12 en E13, tenzij onder deze verkeersborden een onderbord als bedoeld in artikel 8, tweede lid, onderdeel d, wordt aangebracht; </text:p>
            <text:p text:style-name="considerans.al">b) de volgende verkeerstekens op het wegdek: </text:p>
            <text:p text:style-name="considerans.al"> 1. doorgetrokken strepen;</text:p>
            <text:p text:style-name="considerans.al">2. aanduiding van fietsstroken;</text:p>
            <text:p text:style-name="considerans.al"> 3. aanduiding van busstroken en busbanen;</text:p>
            <text:p text:style-name="considerans.al">4. voetgangersoversteekplaatsen;</text:p>
            <text:p text:style-name="considerans.al"> 5. gele doorgetron strepen;</text:p>
            <text:p text:style-name="considerans.al">6. gele onderbroken strepen</text:p>
            <text:p text:style-name="considerans.al"> 7. haaientanden  </text:p>
            <text:p text:style-name="considerans.al">In onderstaande tekst wordt aangegeven waar borden worden geplaatst en markeringen worden aangebracht.  </text:p>
            <text:p text:style-name="considerans.al">Uit artikel 12 BABW blijkt dat voor het plaatsen of verwijderen van fysieke maatregelen, zoals drempels en inritconstructies, geen verkeersbesluit vereist is. Deze fysieke maatregelen vallen dan ook buiten het verkeersbesluit. </text:p>
            <text:p text:style-name="considerans.al"/>
            <text:p text:style-name="considerans.al">
            <text:span text:style-name="nadrukvet">
              <text:span text:style-name="nadrukcur">Aanpak en inrichting</text:span>
            </text:span>
          </text:p>
            <text:p text:style-name="considerans.al">Uitvoering van de maatregel gebeurt door het plaatsen van het verkeersbord E02 (RVV 1990) en met het onderbord OB206p (RVV 1990) met daarop de venstertijden en het eventueel aanbrengen van (ondersteunende) markering(en). Conform situatietekening Z26-068540.</text:p>
            <text:p text:style-name="considerans.al">
            <text:span text:style-name="nadrukvet">Belangenafweging </text:span>
          </text:p>
            <text:p text:style-name="considerans.al"> Overwegende dat:</text:p>
            <text:p text:style-name="considerans.al">- Aan de Streekelsweg de nieuwbouw van basisschool De Mezenhof is gerealiseerd, waardoor sprake is van een toename van verkeersbewegingen van voetgangers, fietsers en gemotoriseerd verkeer tijdens schooluren;</text:p>
            <text:p text:style-name="considerans.al">- Met name tijdens de haal- en brengmomenten veel jonge en daarmee kwetsbare verkeersdeelnemers gebruikmaken van de openbare ruimte rondom de school;</text:p>
            <text:p text:style-name="considerans.al">- Stilstaande voertuigen langs de Streekelsweg het zicht op overstekende kinderen, fietsers en ander verkeer kunnen belemmeren en daarmee verkeersonveilige situaties kunnen veroorzaken;</text:p>
            <text:p text:style-name="considerans.al">- Stilstaand verkeer ook kan leiden tot een versmalling van het bruikbare wegprofiel, waardoor de doorstroming van het verkeer wordt belemmerd en ongewenste verkeerssituaties kunnen ontstaan;</text:p>
            <text:p text:style-name="considerans.al">- Het vanuit het oogpunt van verkeersveiligheid wenselijk is om de rijbaan tijdens schooluren vrij te houden van stilstaande voertuigen;</text:p>
            <text:p text:style-name="considerans.al">- Door het instellen van een verbod om stil te staan aan beide zijden van de Streekelsweg tussen de Heerbaan en de Wittemolenweg de zichtbaarheid van kwetsbare verkeersdeelnemers wordt verbeterd en een veilige verkeersafwikkeling wordt bevorderd;</text:p>
            <text:p text:style-name="considerans.al">- De maatregel een beperking oplevert voor bestuurders die gedurende de aangegeven tijden gebruik willen maken van de openbare ruimte om kortstondig stil te staan;</text:p>
            <text:p text:style-name="considerans.al">- Deze beperking beperkt van aard is, aangezien het verbod uitsluitend geldt van maandag tot en met vrijdag tussen 08.00 uur en 16.00 uur en daarmee aansluit bij de aanwezigheid van schoolgaande kinderen;</text:p>
            <text:p text:style-name="considerans.al">- Het belang van het verzekeren van de verkeersveiligheid en het beschermen van kwetsbare weggebruikers in dit geval zwaarder weegt dan het belang van bestuurders om gedurende deze tijden langs de Streekelsweg stil te kunnen staan;</text:p>
            <text:p text:style-name="considerans.al">- De gemeentelijke boa’s beter kunnen handhaven op een ingesteld parkeerverbod dan uitsluitend op grond van artikel 5 van de Wegenverkeerswet 1994;</text:p>
            <text:p text:style-name="considerans.al">- Voor zover belanghebbenden nadelige gevolgen ondervinden van het verkeersbesluit deze niet onevenredig zijn in verhouding tot de met dit besluit te dienen doelen (artikel 3:4, lid 2, van de Algemene wet bestuursrecht).</text:p>
            <text:p text:style-name="considerans.al">
            <text:span text:style-name="nadrukvet">Gehoord </text:span>
          </text:p>
            <text:p text:style-name="considerans.al">Overeenkomstig artikel 24 van het Besluit Administratieve Bepalingen inzake het Wegverkeer is overleg gepleegd omtrent deze maatregel met de taakaccenthouder verkeer van de basiseenheid Echt-Susteren-Roerdalen van de politieregio Limburg en dat zij positief adviseert. Het betreffende overleg heeft plaatsgevonden op maandag 27 juli 2026.</text:p>
            <text:p text:style-name="considerans.al">
            <text:span text:style-name="nadrukvet"/>
          </text:p>
            <text:p text:style-name="considerans_bottom"/>
          </text:section>
          <text:section text:name="afkondiging_id1-3-2-1-4" text:style-name="afkondiging">
            <text:p text:style-name="afkondiging_top"/>
            <text:p text:style-name="al">
            <text:span text:style-name="nadrukvet">Besluit: </text:span>
          </text:p>
            <text:list text:style-name="id1-3-2-1-4-2">
              <text:list-item text:style-override="id1-3-2-1-4-2-1">
                <text:number>I.</text:number>
                <text:p text:style-name="al">Instellen verbod stil te staan met venstertijden op de Streekelsweg in Posterholt; </text:p>
              </text:list-item>
              <text:list-item text:style-override="id1-3-2-1-4-2-2">
                <text:number>II.</text:number>
                <text:p text:style-name="al">Een en ander uit te voeren door het plaatsen van de verkeersborden E02 (RVV 1990) inclusief het onderbord OB206p met daarop de tekst "ma. t/m vr. 08.00 – 16.00 h".</text:p>
              </text:list-item>
            </text:list>
            <text:p text:style-name="al">
            <draw:frame><draw:text-box><text:section text:name="plaatje_id1-3-2-1-4-3-1" text:style-name="plaatje">
              <text:p text:style-name="illustratie_id1-3-2-1-4-3-1-1"><draw:frame draw:style-name="illustratie_id1-3-2-1-4-3-1-1" text:anchor-type="paragraph" svg:width="150mm" svg:height="106.1mm"><draw:image xlink:href="Pictures/SituatietekeningZ26-068540d.d.140726i82eb9ff5-1d6a-427d-9c40-1fde5808935c.jpg" xlink:type="simple"/></draw:frame></text:p>
            </text:section></draw:text-box></draw:frame>
          </text:p>
            <text:p text:style-name="al">St. Odiliënberg, 14 juli 2026</text:p>
            <text:p text:style-name="al"> </text:p>
            <text:p text:style-name="al">Hoogachtend, </text:p>
            <text:p text:style-name="al"> </text:p>
            <text:p text:style-name="al">Burgemeester en wethouders van de gemeente Roerdalen,</text:p>
            <text:p text:style-name="al">krachtens mandaat,  </text:p>
            <text:p text:style-name="al"> </text:p>
            <text:p text:style-name="al">G (Guus) Brings</text:p>
            <text:p text:style-name="al">Specialist Verkeer</text:p>
          </text:section>
        </text:section>
        <text:section text:name="regeling-tekst_id1-3-2-2" text:style-name="regeling-tekst">
          <text:section text:name="tekst_id1-3-2-2-1" text:style-name="tekst">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tussenkopvetcur">Bezwaar </text:p>
          <text:p text:style-name="bezwaarschrift_al">Op grond van de Algemene wet bestuursrecht kan iedereen wiens belang rechtstreeks bij dit besluit is betrokken, hiertegen binnen zes weken na de dag waarop dit besluit bekend is gemaakt, een bezwaarschrift indienen. Het bezwaarschrift moet worden gericht aan het college van Burgemeester en Wethouders van Roerdalen, Postbus 6099, 6077 ZH Sint Odiliënberg. Het maken van bezwaar schorst niet de werking van dit besluit. </text:p>
          <text:p text:style-name="bezwaarschrift_al">Het bezwaarschrift moet ten minste bevatten: </text:p>
          <text:list text:style-name="id1-3-2-4-4">
            <text:list-item text:style-override="id1-3-2-4-4-1">
              <text:number>a)</text:number>
              <text:p text:style-name="al">naam en adres </text:p>
            </text:list-item>
            <text:list-item text:style-override="id1-3-2-4-4-2">
              <text:number>b)</text:number>
              <text:p text:style-name="al">de dagtekening </text:p>
            </text:list-item>
            <text:list-item text:style-override="id1-3-2-4-4-3">
              <text:number>c)</text:number>
              <text:p text:style-name="al">omschrijving van het besluit waartegen het bezwaarschrift gericht is; Verkeersbesluit "Z26-068540 Instellen verbod stil te staan met venstertijden aan de Streekelsweg, Posterholt"</text:p>
            </text:list-item>
            <text:list-item text:style-override="id1-3-2-4-4-4">
              <text:number>d)</text:number>
              <text:p text:style-name="al">de gronden van het bezwaar </text:p>
            </text:list-item>
          </text:list>
          <text:p text:style-name="bezwaarschrift_al"> </text:p>
          <text:p text:style-name="bezwaarschrift_al">Wanneer u van mening bent dat vanwege spoed niet op het besluit op uw bezwaarschrift gewacht kan worden, kunt u bij de voorzieningsrechter van de Rechtbank Limburg, sector Bestuursrecht, Postbus 950 te 6040 AZ Roermond verzoeken dit besluit te schorsen en/of een voorlopige voorziening te treff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4-3-1-1" style:parent-style-name="Standard">
      <style:paragraph-properties style:line-spacing="0mm" style:text-autospace="none" ofo:line-height="0.001cm"/>
    </style:style>
    <style:style style:family="graphic" style:name="illustratie_id1-3-2-1-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erdalen</text:p>
            </table:table-cell>
            <table:table-cell office:value-type="string" table:style-name="header.C">
              <text:p text:style-name="headerright"><text:span text:style-name="nr">Nr. 38584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4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4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erdalen</meta:user-defined>
    <meta:user-defined meta:name="OVERHEID.Gemeente/OVERHEID.authority">Roerdalen</meta:user-defined>
    <meta:user-defined meta:name="OVERHEID.Informatietype/DC.type">officiële publicatie</meta:user-defined>
    <meta:user-defined meta:name="OVERHEIDop.Rubriek/DC.type">verkeersbesluit of -mededeling</meta:user-defined>
    <meta:user-defined meta:name="OVERHEID.Gemeente/DCTERMS.publisher">Roerdal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Roerdalen - Instellen verbod stil te staan met venstertijden - Streekelsweg, Posterhol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6-068540</meta:user-defined>
    <meta:user-defined meta:name="DCTERMS.abstract">Instellen verbod stil te staan met venstertijden aan de Streekelsweg, Posterholt</meta:user-defined>
    <meta:user-defined meta:name="OVERHEIDop.verkeersbordcode">E2</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keersbesluit: Instellen verbod stil te staan met venstertijden aan de Streekelsweg, Posterholt</meta:user-defined>
    <meta:user-defined meta:name="DCTERMS.W3CDTF/DCTERMS.available">2026-08-24</meta:user-defined>
    <meta:user-defined meta:name="OVERHEIDop.externeBijlage">Situatietekening Z25-068540|exb-2026-28830</meta:user-defined>
    <meta:user-defined meta:name="DCTERMS.W3CDTF/OVERHEIDop.jaargang">2026</meta:user-defined>
    <meta:user-defined meta:name="OVERHEIDop.publicationIssue">385846</meta:user-defined>
    <meta:user-defined meta:name="OVERHEIDop.GmbID/DC.identifier">gmb-2026-385846</meta:user-defined>
    <meta:user-defined meta:name="OVERHEIDop.versieInformatie"/>
  </office:meta>
</office:document-meta>
</file>