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tandplaatsvergunning vast op locatie Dorpsstraat, Elst voor R.K. 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van de gemeente Overbetuwe heeft een besluit genomen voor het opzeggen van een vaste standplaats. Het besluit is verleend:</text:p>
            <text:p text:style-name="common-al">
            <text:span text:style-name="nadrukvet">Locatie: </text:span>Dorpsstraat, Elst voor R.K. kerk</text:p>
            <text:p text:style-name="common-al">
            <text:span text:style-name="nadrukvet">Zaaknummer: </text:span>Z2026-01640</text:p>
            <text:p text:style-name="common-al">
            <text:span text:style-name="nadrukvet">Datum besluit:</text:span> 1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tandplaats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2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58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40</meta:user-defined>
    <meta:user-defined meta:name="DCTERMS.abstract">Betreft: het opzeggen van een vaste standplaats op locatie Dorpsstraat, Elst voor R.K. kerk, vergunning verleend op 11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Standplaatsvergunning vast op locatie Dorpsstraat, Elst voor R.K. 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42</meta:user-defined>
    <meta:user-defined meta:name="OVERHEIDop.GmbID/DC.identifier">gmb-2026-385842</meta:user-defined>
    <meta:user-defined meta:name="OVERHEIDop.versieInformatie"/>
  </office:meta>
</office:document-meta>
</file>