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b0102b1-9846-4f59-83b2-37a60a066d67.png" manifest:media-type="image/x-eps"/>
  <manifest:file-entry manifest:full-path="Pictures/afb1994142154i36ae4aca-4dd8-413d-85be-ebdcae7d95d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Medus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10</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Medusadreef</text:span> (ter hoogte van de Wolgadreef; wegvak tussen Wolgadreef en Kassandra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cb0102b1-9846-4f59-83b2-37a60a066d67.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91.7mm"><draw:image xlink:href="Pictures/afb1994142154i36ae4aca-4dd8-413d-85be-ebdcae7d95dc.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Medusadreef (ter hoogte van de Wolgadreef; wegvak tussen Wolgadreef en Kassandra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1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Medusadreef, Overvecht, Intrekken begin en einde 30 zone, Verkeersmaatregelen Gemeente Utrecht</meta:user-defined>
    <meta:user-defined meta:name="DCTERMS.W3CDTF/DCTERMS.available">2026-08-13</meta:user-defined>
    <meta:user-defined meta:name="OVERHEIDop.externeBijlage">bebordingsplan|exb-2026-28829</meta:user-defined>
    <meta:user-defined meta:name="DCTERMS.W3CDTF/OVERHEIDop.jaargang">2026</meta:user-defined>
    <meta:user-defined meta:name="OVERHEIDop.publicationIssue">385840</meta:user-defined>
    <meta:user-defined meta:name="OVERHEIDop.GmbID/DC.identifier">gmb-2026-385840</meta:user-defined>
    <meta:user-defined meta:name="OVERHEIDop.versieInformatie"/>
  </office:meta>
</office:document-meta>
</file>