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Van Broekhuizenstraat 4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2450 voor het plaatsen van een noodlokaal (verlengen van vergunning HZ-WABO-2212067) op de locatie Van Broekhuizenstraat 4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2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58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450</meta:user-defined>
    <meta:user-defined meta:name="DCTERMS.abstract">Van Broekhuizenstraat 4 in Rijssen, het plaatsen van een noodlokaal (verlengen van vergunning HZ-WABO-2212067)</meta:user-defined>
    <dc:language>nl</dc:language>
    <meta:user-defined meta:name="OVERHEIDop.locatietype/OVERHEIDop.gebiedsmarkering">Vlak</meta:user-defined>
    <meta:user-defined meta:name="DC.title">Kennisgeving besluit op aanvraag omgevingsvergunning (omgevingsplan) Van Broekhuizenstraat 4 in Rijssen</meta:user-defined>
    <meta:user-defined meta:name="DCTERMS.W3CDTF/DCTERMS.available">2026-08-19</meta:user-defined>
    <meta:user-defined meta:name="DCTERMS.W3CDTF/OVERHEIDop.jaargang">2026</meta:user-defined>
    <meta:user-defined meta:name="OVERHEIDop.publicationIssue">385835</meta:user-defined>
    <meta:user-defined meta:name="OVERHEIDop.GmbID/DC.identifier">gmb-2026-385835</meta:user-defined>
    <meta:user-defined meta:name="OVERHEIDop.versieInformatie"/>
  </office:meta>
</office:document-meta>
</file>