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Leidsegracht 57A 1017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4 zelfstandige woonruimten uit 2 zelfstandige woonruimte</text:p>
            <text:p text:style-name="common-al">Besluit: verleend</text:p>
            <text:p text:style-name="common-al">Besluit verzonden op: 11-08-2026</text:p>
            <text:p text:style-name="common-al">Zaakadres: Leidsegracht 57A 1017NB Amsterdam</text:p>
            <text:p text:style-name="common-al">Zaaknummer: Z2026-03179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179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793</meta:user-defined>
    <meta:user-defined meta:name="DCTERMS.abstract">het vormen van 4 zelfstandige woonruimten uit 2 zelfstandige woonruimte</meta:user-defined>
    <dc:language>nl</dc:language>
    <meta:user-defined meta:name="OVERHEIDop.locatietype/OVERHEIDop.gebiedsmarkering">Punt</meta:user-defined>
    <meta:user-defined meta:name="DC.title">Besluit woonvormingsvergunning Leidsegracht 57A 1017N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33</meta:user-defined>
    <meta:user-defined meta:name="OVERHEIDop.GmbID/DC.identifier">gmb-2026-385833</meta:user-defined>
    <meta:user-defined meta:name="OVERHEIDop.versieInformatie"/>
  </office:meta>
</office:document-meta>
</file>