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d62d8807-f895-4ee2-894f-bb0db0093108.png" manifest:media-type="image/x-eps"/>
  <manifest:file-entry manifest:full-path="Pictures/afb156307573i12ab1538-041f-4b6d-bb3a-82fb4ce6308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Lunenburch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96</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Lunenburchdreef</text:span> (ter hoogte van de Theemsdreef; wegvak tussen Theemsdreef en Muylenborch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d62d8807-f895-4ee2-894f-bb0db0093108.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30mm" svg:height="79.4mm"><draw:image xlink:href="Pictures/afb156307573i12ab1538-041f-4b6d-bb3a-82fb4ce63081.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8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Lunenburchdreef (ter hoogte van de Theemsdreef; wegvak tussen Theemsdreef en Muylenborch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96</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Lunenburchdreef, Overvecht, Intrekken begin en einde 30 zone, Verkeersmaatregelen Gemeente Utrecht</meta:user-defined>
    <meta:user-defined meta:name="DCTERMS.W3CDTF/DCTERMS.available">2026-08-13</meta:user-defined>
    <meta:user-defined meta:name="OVERHEIDop.externeBijlage">bebordingsplan|exb-2026-28826</meta:user-defined>
    <meta:user-defined meta:name="DCTERMS.W3CDTF/OVERHEIDop.jaargang">2026</meta:user-defined>
    <meta:user-defined meta:name="OVERHEIDop.publicationIssue">385832</meta:user-defined>
    <meta:user-defined meta:name="OVERHEIDop.GmbID/DC.identifier">gmb-2026-385832</meta:user-defined>
    <meta:user-defined meta:name="OVERHEIDop.versieInformatie"/>
  </office:meta>
</office:document-meta>
</file>