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gebruik van gemeentegrond voor schaftkeet en wc dixi op de locatie schoener 75 Wieringerwerf, zaaknummer Z-635005</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ntheffing voor gebruik van gemeentegrond verleend. De gemeente geeft hiermee toestemming voor schaftkeet en wc dixi op de locatie schoener 75 Wieringerwer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2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58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Ontheffing voor gebruik van gemeentegrond voor schaftkeet en wc dixi op de locatie schoener 75 Wieringerwerf, zaaknummer Z-635005</meta:user-defined>
    <meta:user-defined meta:name="DCTERMS.W3CDTF/DCTERMS.available">2026-08-13</meta:user-defined>
    <meta:user-defined meta:name="DCTERMS.W3CDTF/OVERHEIDop.jaargang">2026</meta:user-defined>
    <meta:user-defined meta:name="OVERHEIDop.publicationIssue">385831</meta:user-defined>
    <meta:user-defined meta:name="OVERHEIDop.GmbID/DC.identifier">gmb-2026-385831</meta:user-defined>
    <meta:user-defined meta:name="OVERHEIDop.versieInformatie"/>
  </office:meta>
</office:document-meta>
</file>