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Luchtfotometlocatiei72ab3d10-7fbb-4525-9633-fc507e0db9df.jpg" manifest:media-type="image/x-eps"/>
  <manifest:file-entry manifest:full-path="Pictures/Afbeelding2Parkeervakmetbordicfe2226b-b596-4d9f-92b3-3e36338771b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bullet style:num-suffix="" text:bullet-char="​" text:level="1">
        <style:list-level-properties text:min-label-width="10mm"/>
      </text:list-level-style-bullet>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Beekdaelen - Instellen parkeergelegenheid voor bezorgwagens, Hommerter Allee t.h.v. nr. 2 in de kern Amstenrade</text:p>
      <text:section text:name="regeling_id1-3-2" text:style-name="regeling">
        <text:section text:name="aanhef_id1-3-2-1" text:style-name="aanhef">
          <text:section text:name="context_id1-3-2-1-1" text:style-name="context">
            <text:p text:style-name="context.al">Z/26/221178 INT.410995</text:p>
            <text:p text:style-name="context_bottom"/>
          </text:section>
          <text:p text:style-name="aanhef_wie">Burgemeester en wethouders van de gemeente Beekdaelen;</text:p>
          <text:section text:name="considerans_id1-3-2-1-3" text:style-name="considerans">
            <text:p text:style-name="tussenkopcur">
            <text:span text:style-name="nadrukvet">Overwegingen ten aanzien van het besluit</text:span>
          </text:p>
            <text:p text:style-name="considerans.al">
            <text:span text:style-name="nadrukvet">Wettelijke grondslag</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Op grond van de WVW 1994, hoofdstuk 2, de bevoegdheid bestaat om maatregelen te treffen omtrent het wijzigen van de inrichting van de weg of tot het verwijderen van voorzieningen ter regeling van het verkeer;</text:p>
            <text:p text:style-name="considerans.al">Ingevolge het Mandaatbesluit Beekdaelen d.d. 19 december 2023 onder artikel 4 en 5 het nemen van verkeersbesluiten is gemandateerd aan de ambtenaar die in het kader van een goede uitoefening van zijn taken en bevoegdheden nodig zijn en overeenstemmen met de taken en verantwoordelijkheden van de organisatie-eenheid Ruimte c.q. taakveld Verkeer waarbinnen de ambtenaar werkzaam is;</text:p>
            <text:p text:style-name="considerans.al">
            <text:span text:style-name="nadrukvet">Doelstelling en motivering</text:span>
          </text:p>
            <text:p text:style-name="considerans.al">
            <text:span text:style-name="nadrukondlijn">Doelstelling</text:span>
          </text:p>
            <text:p text:style-name="considerans.al">Uit oogpunt van het verzekeren van de veiligheid op de weg, het beschermen van weggebruikers en passagiers en het in stand houden van de weg en het waarborgen van de bruikbaarheid daarvan (artikel 2 Wegenverkeerswet 1994 lid 1), is het gewenst om in de Hommerter Allee t.h.v. nr. 2 een parkeergelegenheid op voor voertuigen die herkenbaar zijn als bezorgwagen van Friture Peters in Amstenrade. </text:p>
            <text:p text:style-name="considerans.al">
            <text:span text:style-name="nadrukondlijn">Motivering</text:span>
          </text:p>
            <text:p text:style-name="considerans.al">Hierbij is het volgende overwogen:</text:p>
            <text:p text:style-name="considerans.al">- dat op Hoofdstraat 3 in Amstenrade Friture Peters is gevestigd;</text:p>
            <text:p text:style-name="considerans.al">- dat Friture Peters in Amstenrade het verzoek heeft gedaan bij de gemeente Beekdaelen voor het instellen van een parkeergelegenheid bestemd voor hun bezorgauto's;</text:p>
            <text:p text:style-name="considerans.al">- dat het hier gaat om een parkeerplaats ten behoeve van (her-)bevoorrading van de bezorgservice van Friture Peters in Amstenrade;</text:p>
            <text:p text:style-name="considerans.al">- dat het hier gaat om bezorgauto’s van circa 3,5 meter lang;</text:p>
            <text:p text:style-name="considerans.al">- dat er 2 bezorgauto's in het bestaande parkeervak passen (zie afbeelding);</text:p>
            <text:p text:style-name="considerans.al">- dat daarom een parkeergelegenheid voor de bezorgauto's kan worden ingesteld in de Hommerter Allee t.h.v. nr. 2 in Amstenrade;</text:p>
            <text:p text:style-name="considerans.al">- dat tijdens de periodes genoemd op het onderbord alleen de bezorgauto's die herkenbaar zijn d.m.v. de bestickering van deze plekken gebruik moegen maken;</text:p>
            <text:p text:style-name="considerans.al">- dat Friture Peters geen eigen parkeergelegenheid heeft om de bezorgauto's te laden en lossen tijdens openingstijden;</text:p>
            <text:p text:style-name="considerans.al">- dat tevens bevoorrading op de rijbaan van de Hoofdstraat of de Hommerter Allee niet mogelijk is vanwege het feit dat deze wegen dan deels geblokkeerd wordt voor overig verkeer en hiermee de doorstroming van het verkeer en de verkeersveiligheid, vooral voor fietsers, in het geding komt;</text:p>
            <text:p text:style-name="considerans.al">- dat (her-)bevoorrading van de bezorgauto’s plaatsvindt van maandag t/m zondag tussen 16:30 – 21:30 uur;</text:p>
            <text:p text:style-name="considerans.al">- dat daarnaast in dit gebied doorgaans een hoge parkeerdruk aanwezig is;</text:p>
            <text:p text:style-name="considerans.al">- dat de bezorgwagens niet meer in de omliggende straten geparkeerd hoeven te worden en daarmee minder overlast voor de omwonenden bestaat; </text:p>
            <text:p text:style-name="considerans.al">- dat de direct omwonenden geen hinder of overlast van ondervinden;</text:p>
            <text:p text:style-name="considerans.al">- dat het gemotoriseerde verkeer hier geen hinder van ondervindt;</text:p>
            <text:p text:style-name="considerans.al">- dat het landbouwverkeer en openbaar vervoer hier geen hinder van ondervinden;</text:p>
            <text:p text:style-name="considerans.al"> - dat de Hommerter Allee in beheer is bij de gemeente Beekdaelen.</text:p>
            <text:p text:style-name="considerans.al">
            <text:span text:style-name="nadrukvet">Overleg</text:span>
          </text:p>
            <text:p text:style-name="considerans.al">Onderhavige verkeersmaatregel is voorgelegd aan de Taakaccenthouder Verkeer Brunssum/Landgraaf van de Politie Limburg en met deze is besproken. Hiermee is voldaan aan het bepaalde in artikel 24 van het Besluit administratieve bepalingen inzake het wegverkeer. </text:p>
            <text:p text:style-name="considerans.al">
            <text:span text:style-name="nadrukvet">Belangenafweging</text:span>
          </text:p>
            <text:p text:style-name="considerans.al">Niet is gebleken dat belanghebbenden onevenredig zullen worden benadeeld door de genoemde verkeersmaatregel, dan wel dat door de te treffen verkeersmaatregel een onduidelijke verkeerssituatie zal ontstaan.Verder is niet gebleken dat de maatregelen leiden tot een beperking of uitbreiding van het aantal categorieën weggebruikers dat van de weg of weggedeelte gebruik kan mak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text:p>
            <text:list text:style-name="id1-3-2-2-1-2">
              <text:list-item text:style-override="id1-3-2-2-1-2-1">
                <text:number>1.</text:number>
                <text:p text:style-name="al">tot het instellen van een parkeergelegenheid op kenteken(s) in de Hommerter Allee in Amstenrade t.h.v. nummer 2, middels het plaatsen van één verkeersbord E04 (parkeergelegenheid) als bedoeld in bijlage I van het RVV 1990, één onderbord OB209 met daarop de tekst “ma t/m zo 16:30 – 21:30” en één onderbord met daarop de tekst "bezorgauto's" en het logo van Friture Peters (zie afbeelding);</text:p>
              </text:list-item>
              <text:list-item text:style-override="id1-3-2-2-1-2-2">
                <text:number>2.</text:number>
                <text:p text:style-name="al">dit verkeersbesluit treedt in werking op de dag van bekendmaking en wordt per ommegaande geeffectueerd</text:p>
              </text:list-item>
              <text:list-item text:style-override="id1-3-2-2-1-2-3">
                <text:number/>
                <text:p text:style-name="al"/>
              </text:list-item>
            </text:list>
            <text:section text:name="plaatje_id1-3-2-2-1-3" text:style-name="plaatje">
              <text:p text:style-name="illustratie_id1-3-2-2-1-3-1"><draw:frame draw:style-name="illustratie_id1-3-2-2-1-3-1" text:anchor-type="paragraph" svg:width="140mm" svg:height="110.19999999999999mm"><draw:image xlink:href="Pictures/Afbeelding1Luchtfotometlocatiei72ab3d10-7fbb-4525-9633-fc507e0db9df.jpg" xlink:type="simple"/></draw:frame></text:p>
            </text:section>
            <text:list text:style-name="id1-3-2-2-1-4">
              <text:list-item text:style-override="id1-3-2-2-1-4-1">
                <text:number/>
                <text:p text:style-name="al"/>
              </text:list-item>
            </text:list>
            <text:section text:name="plaatje_id1-3-2-2-1-5" text:style-name="plaatje">
              <text:p text:style-name="illustratie_id1-3-2-2-1-5-1"><draw:frame draw:style-name="illustratie_id1-3-2-2-1-5-1" text:anchor-type="paragraph" svg:width="140mm" svg:height="78.4mm"><draw:image xlink:href="Pictures/Afbeelding2Parkeervakmetbordicfe2226b-b596-4d9f-92b3-3e36338771b9.jpg" xlink:type="simple"/></draw:frame></text:p>
            </text:section>
            <text:list text:style-name="id1-3-2-2-1-6">
              <text:list-item text:style-override="id1-3-2-2-1-6-1">
                <text:number/>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Nuth,</text:span>
            <text:span text:style-name="datum">14 augustus 2026</text:span>
          </text:p>
          </text:section>
          <text:section text:name="ondertekening_id1-3-2-3-2">
            <text:p><text:span text:style-name="functie">Burgemeester en wethouders van Beekdaelen</text:span></text:p>
            <text:p><text:span text:style-name="deze">Namens deze,</text:span></text:p>
            <text:p><text:span text:style-name="ondertekening_naam">
            <text:span text:style-name="voornaam">G.</text:span>
            <text:span text:style-name="achternaam">Vogels</text:span>
          </text:span></text:p>
            <text:p><text:span text:style-name="functie">Medewerker beleidsuitvoering Verkeer en Vervoer, afdeling Ruimte</text:span></text:p>
          </text:section>
          <text:section text:name="ondertekening_id1-3-2-3-3">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ondlijn">Bezwaar</text:span>
        </text:p>
          <text:p text:style-name="bezwaarschrift_al">Bent u het niet eens met dit besluit? Dan kunt u binnen zes weken na bekendmaking / verzending een bezwaarschrift indienen. Uw bezwaarschrift kunt u sturen naar:</text:p>
          <text:p text:style-name="bezwaarschrift_al">Gemeente Beekdaelen</text:p>
          <text:p text:style-name="bezwaarschrift_al">College van burgemeester en wethouders</text:p>
          <text:p text:style-name="bezwaarschrift_al">Postbus 22000</text:p>
          <text:p text:style-name="bezwaarschrift_al">6360 AA Nuth</text:p>
          <text:p text:style-name="bezwaarschrift_al">Vermeld het volgende in uw bezwaarschrift:</text:p>
          <text:p text:style-name="bezwaarschrift_al">- Uw naam en adres;</text:p>
          <text:p text:style-name="bezwaarschrift_al">- Uw handtekening;</text:p>
          <text:p text:style-name="bezwaarschrift_al">- De datum van het bezwaar (dagtekening);</text:p>
          <text:p text:style-name="bezwaarschrift_al">- Een omschrijving van het besluit waartegen uw bezwaar is gericht;</text:p>
          <text:p text:style-name="bezwaarschrift_al">- De motivering van uw bezwaar (de gronden).</text:p>
          <text:p text:style-name="bezwaarschrift_al">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p>
          <text:p text:style-name="bezwaarschrift_al">Voorzieningenrechter van de Rechtbank Limburg</text:p>
          <text:p text:style-name="bezwaarschrift_al">Sector bestuursrecht</text:p>
          <text:p text:style-name="bezwaarschrift_al">Postbus 950</text:p>
          <text:p text:style-name="bezwaarschrift_al">6040 AZ Roermo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 style:parent-style-name="Standard">
      <style:paragraph-properties style:line-spacing="0mm" style:text-autospace="none" ofo:line-height="0.001cm"/>
    </style:style>
    <style:style style:family="graphic" style:name="illustratie_id1-3-2-2-1-3-1" style:parent-style-name="Standard">
      <style:graphic-properties style:horizontal-pos="left" style:horizontal-rel="paragraph" style:vertical-pos="top" style:vertical-rel="paragraph" style:wrap="none" ofo:margin-right="3mm"/>
    </style:style>
    <style:style style:family="paragraph" style:name="illustratie_id1-3-2-2-1-5-1" style:parent-style-name="Standard">
      <style:paragraph-properties style:line-spacing="0mm" style:text-autospace="none" ofo:line-height="0.001cm"/>
    </style:style>
    <style:style style:family="graphic" style:name="illustratie_id1-3-2-2-1-5-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58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Beekdaelen</meta:user-defined>
    <meta:user-defined meta:name="OVERHEID.Gemeente/OVERHEID.authority">Beekdaelen</meta:user-defined>
    <meta:user-defined meta:name="OVERHEID.Informatietype/DC.type">officiële publicatie</meta:user-defined>
    <meta:user-defined meta:name="OVERHEIDop.Rubriek/DC.type">verkeersbesluit of -mededeling</meta:user-defined>
    <meta:user-defined meta:name="OVERHEID.Gemeente/DCTERMS.publisher">Beekdae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Beekdaelen - Reserveren parkeergelegenheid voor bezorgauto's - Hommerter Allee te Amstenra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221178 INT.410995</meta:user-defined>
    <meta:user-defined meta:name="OVERHEIDop.verkeersbordcode">E4</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meente Beekdaelen - Instellen parkeergelegenheid voor bezorgwagens, Hommerter Allee t.h.v. nr. 2 in de kern Amstenrade</meta:user-defined>
    <meta:user-defined meta:name="DCTERMS.W3CDTF/DCTERMS.available">2026-08-14</meta:user-defined>
    <meta:user-defined meta:name="DCTERMS.W3CDTF/OVERHEIDop.jaargang">2026</meta:user-defined>
    <meta:user-defined meta:name="OVERHEIDop.publicationIssue">385827</meta:user-defined>
    <meta:user-defined meta:name="OVERHEIDop.GmbID/DC.identifier">gmb-2026-385827</meta:user-defined>
    <meta:user-defined meta:name="OVERHEIDop.versieInformatie"/>
  </office:meta>
</office:document-meta>
</file>