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1288d273-ce4c-43fa-912a-614471c86141.png" manifest:media-type="image/x-eps"/>
  <manifest:file-entry manifest:full-path="Pictures/afb1565396395i6b1889c6-3ef9-4459-8b25-00ba182f79b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Lunenburch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93</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Lunenburchdreef</text:span> (ter hoogte van de Humberdreef; wegvak tussen Humberdreef en Vreuchdenberch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1288d273-ce4c-43fa-912a-614471c86141.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30mm" svg:height="85.8mm"><draw:image xlink:href="Pictures/afb1565396395i6b1889c6-3ef9-4459-8b25-00ba182f79bf.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Lunenburchdreef (ter hoogte van de Humberdreef; wegvak tussen Humberdreef en Vreuchdenberch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93</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Lunenburchdreef, Overvecht, Intrekken begin en einde 30 zone, Verkeersmaatregelen Gemeente Utrecht</meta:user-defined>
    <meta:user-defined meta:name="DCTERMS.W3CDTF/DCTERMS.available">2026-08-13</meta:user-defined>
    <meta:user-defined meta:name="OVERHEIDop.externeBijlage">bebordingsplan|exb-2026-28825</meta:user-defined>
    <meta:user-defined meta:name="DCTERMS.W3CDTF/OVERHEIDop.jaargang">2026</meta:user-defined>
    <meta:user-defined meta:name="OVERHEIDop.publicationIssue">385826</meta:user-defined>
    <meta:user-defined meta:name="OVERHEIDop.GmbID/DC.identifier">gmb-2026-385826</meta:user-defined>
    <meta:user-defined meta:name="OVERHEIDop.versieInformatie"/>
  </office:meta>
</office:document-meta>
</file>