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istermijn aanvraag omgevingsvergunning verlengd voor het afwijken van de regels van het omgevingsplan voor het toestaan van zakelijke verhuur aan Zandheuvelweg 7, 3744MN Baarn</text:p>
      <text:section text:name="zakelijke-mededeling_id1-3-2" text:style-name="zakelijke-mededeling">
        <text:section text:name="zakelijke-mededeling-tekst_id1-3-2-1" text:style-name="zakelijke-mededeling-tekst">
          <text:section text:name="tekst_id1-3-2-1-1" text:style-name="tekst">
            <text:p text:style-name="last-al">De gemeente Baarn heeft de beslistermijn van een aanvraag voor een omgevingsvergunning verlengd met maximaal zes weken. De vergunning is aangevraagd voor het afwijken van de regels van het omgevingsplan voor het toestaan van zakelijke verhuur aan Zandheuvelweg 7, 3744MN Baarn. Kenmerk 1452531 en datum verlengingsbesluit 11-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58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52531</meta:user-defined>
    <meta:user-defined meta:name="DCTERMS.abstract">het afwijken van de regels van het omgevingsplan voor het toestaan van zakelijke verhuu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istermijn aanvraag omgevingsvergunning verlengd voor het afwijken van de regels van het omgevingsplan voor het toestaan van zakelijke verhuur aan Zandheuvelweg 7, 3744MN Baarn</meta:user-defined>
    <meta:user-defined meta:name="DCTERMS.W3CDTF/DCTERMS.available">2026-08-13</meta:user-defined>
    <meta:user-defined meta:name="DCTERMS.W3CDTF/OVERHEIDop.jaargang">2026</meta:user-defined>
    <meta:user-defined meta:name="OVERHEIDop.publicationIssue">385822</meta:user-defined>
    <meta:user-defined meta:name="OVERHEIDop.GmbID/DC.identifier">gmb-2026-385822</meta:user-defined>
    <meta:user-defined meta:name="OVERHEIDop.versieInformatie"/>
  </office:meta>
</office:document-meta>
</file>