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lopen van een schuur, Oude Nettelhorsterweg 2, 7274ET Gee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is een melding ontvangen waarvoor geen vergunningsplicht geldt voor de locatie Oude Nettelhorsterweg 2, 7274 ET Geesteren. De melding is geregistreerd onder zaaknummer Z2026-00001458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58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458</meta:user-defined>
    <meta:user-defined meta:name="DCTERMS.abstract">Betreft: Melding op locatie Oude Nettelhorsterweg 2, 7274ET Geesteren</meta:user-defined>
    <dc:language>nl</dc:language>
    <meta:user-defined meta:name="OVERHEIDop.locatietype/OVERHEIDop.gebiedsmarkering">Vlak</meta:user-defined>
    <meta:user-defined meta:name="DC.title">Melding slopen van een schuur, Oude Nettelhorsterweg 2, 7274ET Geester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21</meta:user-defined>
    <meta:user-defined meta:name="OVERHEIDop.GmbID/DC.identifier">gmb-2026-385821</meta:user-defined>
    <meta:user-defined meta:name="OVERHEIDop.versieInformatie"/>
  </office:meta>
</office:document-meta>
</file>