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chikking maatwerkvoorschriften verleend Waldorpstraat ongenummerd tegenover de MegaStores, 2521 C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Met dit maatwerkbesluit is er onder voorwaarden toestemming verleend voor het verkleinen van de bouwveiligheidszone. Dit maatwerkbesluit maakt onderdeel uit van de verleende omgevingsvergunning.</text:p>
            <text:p text:style-name="common-al"/>
            <text:p text:style-name="tussenkopcur">Ons kenmerk: </text:p>
            <text:p text:style-name="tussenkopcur">202022247</text:p>
            <text:p text:style-name="tussenkopcur">Stadsdeel:</text:p>
            <text:p text:style-name="common-al">Laak</text:p>
            <text:p text:style-name="tussenkopcur">Locatie(s): </text:p>
            <text:p text:style-name="common-al"> Waldorpstraat ongenummerd tegenover de MegaStores</text:p>
            <text:p text:style-name="tussenkopcur">Datum bekendmaking besluit:</text:p>
            <text:p text:style-name="common-al">11 augustus 2026</text:p>
            <text:p text:style-name="common-al"/>
            <text:p text:style-name="tussenkopcur">Aankondiging van een ter inzagelegging voor 6 weken na publicatie </text:p>
            <text:p text:style-name="common-al">U kunt de stukken tot 6 weken na publicatie in het Gemeenteblad inzien bij het Den Haag Informatiecentrum, voor zover de wet of het beleid zich hiertegen niet verzet. </text:p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Voorlopige voorziening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Meer informatie?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58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022247</meta:user-defined>
    <meta:user-defined meta:name="DCTERMS.abstract">het bouwen van 1175 woningen, commerciele ruimten, auto- en fietsparkeerplaatsen </meta:user-defined>
    <dc:language>nl</dc:language>
    <meta:user-defined meta:name="OVERHEIDop.locatietype/OVERHEIDop.gebiedsmarkering">Adres</meta:user-defined>
    <meta:user-defined meta:name="DC.title">Omgevingsvergunning – Beschikking maatwerkvoorschriften verleend Waldorpstraat ongenummerd tegenover de MegaStores, 2521 CG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20</meta:user-defined>
    <meta:user-defined meta:name="OVERHEIDop.GmbID/DC.identifier">gmb-2026-385820</meta:user-defined>
    <meta:user-defined meta:name="OVERHEIDop.versieInformatie"/>
  </office:meta>
</office:document-meta>
</file>