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e07b8f04-2b51-43a7-9c26-8a2f3bb54c03.png" manifest:media-type="image/x-eps"/>
  <manifest:file-entry manifest:full-path="Pictures/afb724547074ida5e59f8-6548-4abf-9f27-f5945501e57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Kreta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89</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Kretadreef</text:span> (ter hoote van de Humberdreef; wegvak tussen Humbrdreef en Kalymno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e07b8f04-2b51-43a7-9c26-8a2f3bb54c03.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79.9mm"><draw:image xlink:href="Pictures/afb724547074ida5e59f8-6548-4abf-9f27-f5945501e575.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81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1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1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Kretadreef (ter hoogte van de Humberdreef; wegvak tussen Humbrdreef en Kalymno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89</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Kretadreef, Overvecht, Intrekken begin en einde 30 zone, Verkeersmaatregelen Gemeente Utrecht</meta:user-defined>
    <meta:user-defined meta:name="DCTERMS.W3CDTF/DCTERMS.available">2026-08-13</meta:user-defined>
    <meta:user-defined meta:name="OVERHEIDop.externeBijlage">bebordingsplan|exb-2026-28824</meta:user-defined>
    <meta:user-defined meta:name="DCTERMS.W3CDTF/OVERHEIDop.jaargang">2026</meta:user-defined>
    <meta:user-defined meta:name="OVERHEIDop.publicationIssue">385814</meta:user-defined>
    <meta:user-defined meta:name="OVERHEIDop.GmbID/DC.identifier">gmb-2026-385814</meta:user-defined>
    <meta:user-defined meta:name="OVERHEIDop.versieInformatie"/>
  </office:meta>
</office:document-meta>
</file>