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novatie 69 woningen complex Beethovenlaan, Beethovenlaa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892</text:p>
            <text:p text:style-name="common-al">
            <text:span text:style-name="nadrukvet">Ingekomen:</text:span> 11-08-2026</text:p>
            <text:p text:style-name="common-al">
            <text:span text:style-name="nadrukvet">Locatie:</text:span> Beethovenlaa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892" xlink:type="simple">publicatiesomgevingsvergunningen@leiden.nl</text:a> de volgende gegevens:</text:p>
            <text:p text:style-name="common-al">-het kenmerk van de aanvraag: Z/26/402689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58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892</meta:user-defined>
    <meta:user-defined meta:name="DCTERMS.abstract">renovatie 69 woningen complex Beethovenla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novatie 69 woningen complex Beethovenlaan, Beethovenlaan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40_Samenvatting 000|exb-2026-28822</meta:user-defined>
    <meta:user-defined meta:name="OVERHEIDop.publicationIssue">385811</meta:user-defined>
    <meta:user-defined meta:name="OVERHEIDop.GmbID/DC.identifier">gmb-2026-385811</meta:user-defined>
    <meta:user-defined meta:name="OVERHEIDop.versieInformatie"/>
  </office:meta>
</office:document-meta>
</file>