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Grote Kerkepad ongenummerd,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Veldhoven een aanvraag omgevingsvergunning ontvangen.</text:p>
            <text:p text:style-name="common-al">De aanvraag betreft de locatie Grote Kerkepad ongenummerd in Veldhoven, kadastraal bekend VHV01 C 3793 en heeft als omschrijving "bouwen van een woning". </text:p>
            <text:p text:style-name="common-al">De aanvraag is geregistreerd onder zaaknummer VHZ2026-01391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8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VHZ2026-01391</meta:user-defined>
    <meta:user-defined meta:name="DCTERMS.abstract">bouwen van een woning (Grote Kerkepad ongenummerd - VHV01 C 3793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Grote Kerkepad ongenummerd,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10</meta:user-defined>
    <meta:user-defined meta:name="OVERHEIDop.GmbID/DC.identifier">gmb-2026-385810</meta:user-defined>
    <meta:user-defined meta:name="OVERHEIDop.versieInformatie"/>
  </office:meta>
</office:document-meta>
</file>