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gen van een vergunning (veehouderij), Twistweg 7, 5816AE Vredepeel</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ray bekend dat zij een aanvraag voor een omgevingsvergunning hebben ontvangen voor het aanvragen van een vergunning (veehouderij) op de locatie Twistweg 7, 5816AE Vredepeel. De aanvraag voor een omgevingsvergunning is ontvangen op 11 augustus 2026 en is geregistreerd onder zaaknummer Z2026-00007422.</text:p>
            <text:p text:style-name="common-al">U kunt deze stukken op afspraak inzien. Voor meer informatie kunt u contact opnemen met de Omgevingsdienst Noord- en Midden-Limburg via 077-4402500 of via administratie@odnml.nl. Vermeld daarbij het zaaknummer Z2026-00007422.</text:p>
            <text:p text:style-name="last-al">Dit is een kennisgeving. U kunt op dit moment geen zienswijze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8580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enray</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422</meta:user-defined>
    <meta:user-defined meta:name="DCTERMS.abstract">Betreft: Aanvraag omgevingsvergunning / locatie Twistweg 7, 5816AE Vredepeel / 11 augustus 2026 / aanvragen van een vergunning (veehouderij)</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gen van een vergunning (veehouderij), Twistweg 7, 5816AE Vredepeel</meta:user-defined>
    <meta:user-defined meta:name="DCTERMS.W3CDTF/DCTERMS.available">2026-08-13</meta:user-defined>
    <meta:user-defined meta:name="DCTERMS.W3CDTF/OVERHEIDop.jaargang">2026</meta:user-defined>
    <meta:user-defined meta:name="OVERHEIDop.publicationIssue">385809</meta:user-defined>
    <meta:user-defined meta:name="OVERHEIDop.GmbID/DC.identifier">gmb-2026-385809</meta:user-defined>
    <meta:user-defined meta:name="OVERHEIDop.versieInformatie"/>
  </office:meta>
</office:document-meta>
</file>