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0f0a348b-be62-4b3b-84be-e7ac6e2206b0.png" manifest:media-type="image/x-eps"/>
  <manifest:file-entry manifest:full-path="Pictures/afb442540405i9fa09b3a-1cac-45e4-b9c6-5ad3a620c11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Lissensteyn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94</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Lissensteyndreef</text:span> ter hoogte van de Theemsdreef; wegvak tussen Theemsdreef en Lissensteyndreef 41)</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0f0a348b-be62-4b3b-84be-e7ac6e2206b0.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74.7mm"><draw:image xlink:href="Pictures/afb442540405i9fa09b3a-1cac-45e4-b9c6-5ad3a620c111.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80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0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0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Lissensteyndreef (ter hoogte van de Theemsdreef; wegvak tussen Theemsdreef en Lissensteyndreef 41)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94</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Lissensteyndreef, Overvecht, Intrekken begin en einde 30 zone, Verkeersmaatregelen Gemeente Utrecht</meta:user-defined>
    <meta:user-defined meta:name="DCTERMS.W3CDTF/DCTERMS.available">2026-08-13</meta:user-defined>
    <meta:user-defined meta:name="OVERHEIDop.externeBijlage">bebordingsplan|exb-2026-28821</meta:user-defined>
    <meta:user-defined meta:name="DCTERMS.W3CDTF/OVERHEIDop.jaargang">2026</meta:user-defined>
    <meta:user-defined meta:name="OVERHEIDop.publicationIssue">385805</meta:user-defined>
    <meta:user-defined meta:name="OVERHEIDop.GmbID/DC.identifier">gmb-2026-385805</meta:user-defined>
    <meta:user-defined meta:name="OVERHEIDop.versieInformatie"/>
  </office:meta>
</office:document-meta>
</file>