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 ingetrokken Bredeweg 29 1098B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een trapgat</text:p>
            <text:p text:style-name="common-al">Besluit: vergunning ingetrokken</text:p>
            <text:p text:style-name="common-al">Besluit verzonden op: 11-08-2026</text:p>
            <text:p text:style-name="common-al">Zaakadres: Bredeweg 29 1098BM Amsterdam</text:p>
            <text:p text:style-name="common-al">Zaaknummer: Z2025-039203</text:p>
            <text:p text:style-name="common-al">DSO-nummer: 202509150157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5-039203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80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39203</meta:user-defined>
    <meta:user-defined meta:name="DCTERMS.abstract">vergroten van een trapgat</meta:user-defined>
    <dc:language>nl</dc:language>
    <meta:user-defined meta:name="OVERHEIDop.locatietype/OVERHEIDop.gebiedsmarkering">Vlak</meta:user-defined>
    <meta:user-defined meta:name="DC.title">Besluit omgevingsvergunning reguliere procedure vergunning ingetrokken Bredeweg 29 1098BM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04</meta:user-defined>
    <meta:user-defined meta:name="OVERHEIDop.GmbID/DC.identifier">gmb-2026-385804</meta:user-defined>
    <meta:user-defined meta:name="OVERHEIDop.versieInformatie"/>
  </office:meta>
</office:document-meta>
</file>