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Wijsmullerstraat 12-3 1058J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Besluit: verleend</text:p>
            <text:p text:style-name="common-al">Besluit verzonden op: 11-08-2026</text:p>
            <text:p text:style-name="common-al">Zaakadres: Wijsmullerstraat 12-3 1058JJ Amsterdam</text:p>
            <text:p text:style-name="common-al">Zaaknummer: Z2026-02932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9323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8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323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Besluit woonvormingsvergunning verleend Wijsmullerstraat 12-3 1058JJ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01</meta:user-defined>
    <meta:user-defined meta:name="OVERHEIDop.GmbID/DC.identifier">gmb-2026-385801</meta:user-defined>
    <meta:user-defined meta:name="OVERHEIDop.versieInformatie"/>
  </office:meta>
</office:document-meta>
</file>