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vel 05-02 Centrumeiland IJbur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richten van een eengezinswoning</text:p>
            <text:p text:style-name="common-al">Zaakadres: kavel 05-02 Centrum eiland IJburg Amsterdam</text:p>
            <text:p text:style-name="common-al">Datum ontvangst: 30-07-2026</text:p>
            <text:p text:style-name="common-al">Zaaknummer: Z2026-034125</text:p>
            <text:p text:style-name="common-al">DSO-nummer: 20260730010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25</meta:user-defined>
    <meta:user-defined meta:name="DCTERMS.abstract">oprichten van een eengezinswoning</meta:user-defined>
    <dc:language>nl</dc:language>
    <meta:user-defined meta:name="OVERHEIDop.locatietype/OVERHEIDop.gebiedsmarkering">Vlak</meta:user-defined>
    <meta:user-defined meta:name="DC.title">Aanvraag omgevingsvergunning Kavel 05-02 Centrumeiland IJburg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94</meta:user-defined>
    <meta:user-defined meta:name="OVERHEIDop.GmbID/DC.identifier">gmb-2026-385794</meta:user-defined>
    <meta:user-defined meta:name="OVERHEIDop.versieInformatie"/>
  </office:meta>
</office:document-meta>
</file>