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Archimedesstraat 28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04 augustus 2026 een aanvraag voor een huisvestingvergunning hebben ontvangen voor de locatie Archimedesstraat 28 in Terneuzen. Deze aanvraag heeft zaaknummer 889375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Onzelfstandige woonruimte (kamers)</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13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7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Archimedesstraat 28 in Terneuzen</meta:user-defined>
    <meta:user-defined meta:name="DCTERMS.W3CDTF/DCTERMS.available">2026-08-13</meta:user-defined>
    <meta:user-defined meta:name="DCTERMS.W3CDTF/OVERHEIDop.jaargang">2026</meta:user-defined>
    <meta:user-defined meta:name="OVERHEIDop.publicationIssue">385789</meta:user-defined>
    <meta:user-defined meta:name="OVERHEIDop.GmbID/DC.identifier">gmb-2026-385789</meta:user-defined>
    <meta:user-defined meta:name="OVERHEIDop.versieInformatie"/>
  </office:meta>
</office:document-meta>
</file>