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vergunning voor het plaatsen van een bouwdepot bestaande uit twee containers, één keetwagen, één eco-toilet en buizen ter hoogte van Wouter Sluislaan 14, 1461AC Zuidoostbeemster in de periode van 7 oktober 2026 tot en met 20 december 2026 verband met het uitvoeren van onderhoudswerkzaamheden aan een gaslei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besloten tot het toekennen van een vergunning voor het plaatsen van een bouwdepot bestaande uit twee containers, één keetwagen, één eco-toilet en buizen ter hoogte van Wouter Sluislaan 14, 1461AC Zuidoostbeemster in de periode van 7 oktober 2026 tot en met 20 december 2026 verband met het uitvoeren van onderhoudswerkzaamheden aan een gasleiding. Het besluit betreft de volgende onderdelen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Verzenddatum besluit : 11 augustus 2026</text:p>
            <text:p text:style-name="common-al">Zaaknummer : Z2026-0000328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57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81</meta:user-defined>
    <meta:user-defined meta:name="DCTERMS.abstract">Betreft: beschikking op aanvraag op locatie Wouter Sluislaan thv nr 14, 1461AC Zuidoostbeems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tot het toekennen van een vergunning voor het plaatsen van een bouwdepot bestaande uit twee containers, één keetwagen, één eco-toilet en buizen ter hoogte van Wouter Sluislaan 14, 1461AC Zuidoostbeemster in de periode van 7 oktober 2026 tot en met 20 december 2026 verband met het uitvoeren van onderhoudswerkzaamheden aan een gasleiding</meta:user-defined>
    <meta:user-defined meta:name="OVERHEIDop.datumEindeReactietermijn">2026-09-22</meta:user-defined>
    <meta:user-defined meta:name="OVERHEIDop.terinzageleggingBG">https://jeleefomgeving.nl/inzien/001801582/617e1633-e8ea-41db-baf0-356f4000f74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88</meta:user-defined>
    <meta:user-defined meta:name="OVERHEIDop.GmbID/DC.identifier">gmb-2026-385788</meta:user-defined>
    <meta:user-defined meta:name="OVERHEIDop.versieInformatie"/>
  </office:meta>
</office:document-meta>
</file>