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Jan Evertsenstraat 74-1, 74-2,  74-3 1056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Jan Evertsenstraat 74-1 1056EE Amsterdam, Jan Evertsenstraat 74-2 1056EE Amsterdam, Jan Evertsenstraat 74-3 1056EE Amsterdam</text:p>
            <text:p text:style-name="common-al">Datum ontvangst: 23-07-2026</text:p>
            <text:p text:style-name="common-al">Zaaknummer: Z2026-0325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78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2591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Jan Evertsenstraat 74-1, 74-2,  74-3 1056EE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87</meta:user-defined>
    <meta:user-defined meta:name="OVERHEIDop.GmbID/DC.identifier">gmb-2026-385787</meta:user-defined>
    <meta:user-defined meta:name="OVERHEIDop.versieInformatie"/>
  </office:meta>
</office:document-meta>
</file>