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nis Krijgsmanhof - Evenementen/activiteiten Rommel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26 september 2026 (ipv 6 september)</text:p>
            <text:p text:style-name="common-al">Locatie: Manis Krijgsmanhof</text:p>
            <text:p text:style-name="common-al">Activiteit: Rommelmarkt, plaatsen kramen</text:p>
            <text:p text:style-name="common-al"/>
            <text:p text:style-name="common-al">Deze vergunning is aangevraagd op grond van artikel 2:10 van de Algemene plaatselijke verordening. U kunt uw schriftelijke zienswijzen voor dit evenement vóór 23 augustus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57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Manis Krijgsmanhof - Evenementen/activiteiten Rommelmark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785</meta:user-defined>
    <meta:user-defined meta:name="OVERHEIDop.GmbID/DC.identifier">gmb-2026-385785</meta:user-defined>
    <meta:user-defined meta:name="OVERHEIDop.versieInformatie"/>
  </office:meta>
</office:document-meta>
</file>