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office:automatic-styles>
  <office:body>
    <office:text>
      <text:p text:style-name="new_page_staatscourant"/>
      <text:p text:style-name="single-kop-titel">Bekendmaking van het voornemen tot het verlenen van een begrotingssubsidie aan Stichting Het Gelders Productiehuis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ublicatiedatum: 17 augustus 2026</text:span>
          </text:p>
            <text:p text:style-name="common-al">Het college van burgemeester en wethouders van Apeldoorn maakt hierbij bekend dat hij voornemens is om een begrotingssubsidie van € 50.000,00 voor kalenderjaren 2026-2027 te verlenen aan Stichting Het Gelders Productiehuis voor het project Kairos. Dit is een participatie- en podiumkunstproject voor jongeren in een kwetsbare positie in Apeldoorn. Jongeren maken binnen het project een interdisciplinair vormgegeven voorstelling Kairos waarin thema’s als eenzaamheid, verbondenheid en gezien worden centraal staan. Vanuit disciplines als theater, zang en dans werken jongeren gedurende acht maanden en meerdere keren per week toe naar een gezamenlijke eindvoorstelling. </text:p>
            <text:p text:style-name="common-al">Deze subsidie wordt verstrekt zonder een tenderprocedure, omdat het college van oordeel is dat er op basis van objectieve, toetsbare en redelijke criteria slechts één serieuze gegadigde in aanmerking komt voor deze subsidie.</text:p>
            <text:p text:style-name="common-al">Het college heeft de volgende criteria gehanteerd om te bepalen of er sprake is van slechts één serieuze gegadigde:</text:p>
            <text:p text:style-name="common-al">De subsidie is bedoeld voor een organisatie die een langdurig participatie- en podiumkunsttraject kosteloos kan aanbieden aan jongeren in een kwetsbare positie, waarin artistieke ontwikkeling, persoonlijke ontwikkeling en sociale begeleiding in samenhang worden uitgevoerd. De jongeren moeten tussen de 16 en 27 jaar oud zijn en binnen een brede doelgroep vallen. Het gaat om het bieden van een podium én een veilige ontmoetingsplek waar persoonlijke ontwikkeling, artistieke expressie en sociale verbinding samenkomen. Stichting Het Gelders Productiehuis organiseert het project Kairos, waarin jongeren tussen de 16 en 27 jaar oud gedurende een langere periode kosteloos deelnemen aan een interdisciplinair traject op het gebied van theater, zang en dans. De stichting geeft plaats voor een brede doelgroep: veel deelnemers hebben te maken met complexe thuissituaties, psychische problematiek, schulden, sociale isolatie, een verleden in de jeugdzorg, een licht verstandelijke beperking of ervaringen met dakloosheid. Ook jongeren zonder opleiding, werk of vaste dagstructuur, nieuwkomers, statushouders en queer jongeren nemen onder andere deel aan het project. Daarbij staat niet prestatie, maar groei centraal. Het gaat om de combinatie van kunstparticipatie en intensieve sociale begeleiding. Jongeren worden niet alleen gezien als deelnemers, maar als makers, spelers en mede-eigenaren van het creatieve proces. Hierdoor ontstaat eigenaarschap, betrokkenheid en onderlinge verbondenheid.</text:p>
            <text:p text:style-name="common-al">De subsidie is bedoeld voor een organisatie die beschikt over expertise op het gebied van community arts en podiumkunsteducatie en die jongeren actief kan begeleiden bij het maken en uitvoeren van een gezamenlijke podiumproductie. De subsidie is ook bedoeld voor een organisatie die beschikt over een bestaande samenwerkingsstructuur met organisaties binnen het sociaal domein, onderwijs en jongerenwerk ten behoeve van het bereiken, begeleiden en ondersteunen van jongeren in een kwetsbare positie. De subsidie is daarnaast bedoeld voor een organisatie die beschikt over de organisatorische capaciteit, faciliteiten en professionele begeleiding die noodzakelijk zijn voor de uitvoering van een meerjarig en intensief participatietraject met repetities, lessen en voorstellingsmomenten. Stichting Het Gelders Productiehuis beschikt over expertise op het gebied van community arts en podiumkunsteducatie en werkt daarvoor samen met een professioneel artistiek team. Zij bieden langdurige begeleiding en het gezamenlijk opbouwen van vertrouwen. Het traject beslaat vrijwel het volledige seizoen, waar jongeren voldoende tijd krijgen om zich veilig te voelen, relaties op te bouwen en zich artistiek te ontwikkelen. Het biedt kwetsbare jongeren een emotionele en sociale leerschool. Door het tonen van een theaterproductie wordt de zichtbaarheid van kwetsbare jongeren vergroot en draagt dit bij aan een genuanceerd maatschappelijk beeld. Kunst en cultuur worden mede hierdoor structureel verbonden aan het sociaal domein. </text:p>
            <text:p text:style-name="common-al">De stichting werkt daarnaast samen met verschillende partners, zoals Stichting Zwerfjongeren Apeldoorn (SZA), ISK Onze Wereld, Jongerencentrum Don Bosco, Werkbedrijf Lucrato, Sportservice Accres en Jeugdzorginstelling Samen Leren Leven.</text:p>
            <text:p text:style-name="common-al">Bovengenoemde factoren maken duidelijk dat dit project de enige serieuze en realistische kandidaat is. Iedere serieuze gegadigde die van mening is dat hij in aanmerking komt voor deze subsidie en/of dat de criteria niet objectief, toetsbaar of redelijk zijn, kan uiterlijk binnen 8 weken na publicatiedatum van dit voornemen schriftelijk reageren bij het college van burgemeester en wethouders van Apeldoorn. Dit kan via: <text:a xlink:href="https://www.apeldoorn.nl/werken-en-leren/ondernemen/subsidies-ondernemers/begrotingssubsidie" xlink:type="simple"><text:span text:style-name="nadrukondlijn">Begrotingssubsidie | Gemeente Apeldoorn</text:span></text:a>. Vermeld in de reactie in ieder geval:</text:p>
            <text:list text:style-name="id1-3-2-1-1-9">
              <text:list-item text:style-override="id1-3-2-1-1-9-1">
                <text:number>-</text:number>
                <text:p text:style-name="al">onderwerp: Reactie op voornemen begrotingssubsidie aan Stichting Het Gelders Productiehuis; </text:p>
              </text:list-item>
              <text:list-item text:style-override="id1-3-2-1-1-9-2">
                <text:number>-</text:number>
                <text:p text:style-name="al">zaaknummer: 6223874;</text:p>
              </text:list-item>
              <text:list-item text:style-override="id1-3-2-1-1-9-3">
                <text:number>-</text:number>
                <text:p text:style-name="al">uw mailadres en telefoonnummer;</text:p>
              </text:list-item>
              <text:list-item text:style-override="id1-3-2-1-1-9-4">
                <text:number>-</text:number>
                <text:p text:style-name="al">een bijlage met onderbouwing waarom u van mening bent dat u in aanmerking komt voor deze subsidie en/of dat de criteria uit het voornemen niet objectief, toetsbaar of redelijk zijn;</text:p>
              </text:list-item>
              <text:list-item text:style-override="id1-3-2-1-1-9-5">
                <text:number>-</text:number>
                <text:p text:style-name="al">als de reactie voor iemand anders wordt ingediend, upload dan een machtiging.</text:p>
              </text:list-item>
            </text:list>
            <text:p text:style-name="last-al">Na afloop van de reactietermijn beoordeelt het college of het voornemen wordt doorgezet, aangepast of ingetrokken. Indien nodig wordt het voornemen heroverwogen en wordt gemotiveerd waarom een reactie wel of niet wordt over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578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8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8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Financiën | Organisatie en beleid</meta:user-defined>
    <meta:user-defined meta:name="OVERHEIDop.Rubriek/DC.type">andere beschikking</meta:user-defined>
    <dc:language>nl</dc:language>
    <meta:user-defined meta:name="OVERHEIDop.locatietype/OVERHEIDop.gebiedsmarkering">Gemeente</meta:user-defined>
    <meta:user-defined meta:name="DC.title">Bekendmaking van het voornemen tot het verlenen van een begrotingssubsidie aan Stichting Het Gelders Productiehuis</meta:user-defined>
    <meta:user-defined meta:name="DCTERMS.W3CDTF/DCTERMS.available">2026-08-17</meta:user-defined>
    <meta:user-defined meta:name="DCTERMS.W3CDTF/OVERHEIDop.jaargang">2026</meta:user-defined>
    <meta:user-defined meta:name="OVERHEIDop.publicationIssue">385784</meta:user-defined>
    <meta:user-defined meta:name="OVERHEIDop.GmbID/DC.identifier">gmb-2026-385784</meta:user-defined>
    <meta:user-defined meta:name="OVERHEIDop.versieInformatie"/>
  </office:meta>
</office:document-meta>
</file>