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peeltuinvereniging Kindervreug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datum: 17 augustus 2026</text:span>
          </text:p>
            <text:p text:style-name="common-al">Het college van burgemeester en wethouders van Apeldoorn maakt hierbij bekend dat hij voornemens is om een begrotingssubsidie van € 7.415,00 voor kalenderjaar 2027 te verlenen aan Speeltuinvereniging Kindervreugd voor het uitvoeren van de volgende activiteiten: het fysieke en sociale beheer van de Speeltuin Kindervreugd en het organiseren van activiteiten. Speeltuin Kindervreugd is een openbare speeltuin in de wijk Orden in Apeldoorn en is gratis toegankelijk. Zij heeft als doel om een veilige en uitdagende speeltuin te zijn, waarbij de speeltoestellen aan de wettelijke veiligheidseisen voldoen. Speeltuin Kindervreugd heeft een bestuur die zorg draagt voor financiën, contact met gemeente en ondersteuning vrijwilligers. De gemeente draagt zorg voor de fysieke onderhoud van omgeving, speeltoestellen en afvalverwerking. </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organisatie die het sociale en dagelijkse beheer voert van speeltuin Kindervreugd in de wijk Orden in Apeldoorn en verantwoordelijk is voor de openstelling en het gebruik van deze voorziening. Speeltuinvereniging Kindervreugd voert het sociale en dagelijkse beheer van speeltuin Kindervreugd.</text:p>
            <text:p text:style-name="common-al">De subsidie is bedoeld voor een organisatie die beschikt over een vrijwilligersorganisatie die zorg draagt voor toezicht, begeleiding van bezoekers en de organisatie van activiteiten voor kinderen in de speeltuin. De vereniging beschikt over een bestuur dat verantwoordelijk is voor de organisatie van de activiteiten, de ondersteuning van vrijwilligers en het contact met de gemeente.</text:p>
            <text:p text:style-name="common-al">De subsidie is bedoeld voor een organisatie die vanuit de speeltuin structureel activiteiten organiseert voor kinderen in de leeftijd van circa 2 tot 12 jaar en daarmee bijdraagt aan ontmoeten, spelen en participatie in de wijk. De vereniging organiseert gedurende het jaar activiteiten voor kinderen in de speeltuin, waaronder spelactiviteiten, themamiddagen en seizoensgebonden activiteiten, zoals paaseieren zoeken, bloemstukjes maken, stoepkrijtwedstrijd en pietenmiddag.</text:p>
            <text:p text:style-name="common-al">De subsidie is bedoeld voor een organisatie die beschikt over een organisatorische structuur voor de coördinatie van vrijwilligers, de uitvoering van activiteiten en het dagelijkse contact met gebruikers van de speeltuin. De vereniging draagt zorg voor toezicht en aanwezigheid van een gastvrouw of gastheer tijdens de openstelling van de speeltuin.</text:p>
            <text:p text:style-name="common-al">Bovengenoemde factoren mak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Vermeld in de reactie in ieder geval:</text:p>
            <text:list text:style-name="id1-3-2-1-1-10">
              <text:list-item text:style-override="id1-3-2-1-1-10-1">
                <text:number>-</text:number>
                <text:p text:style-name="al">onderwerp: Reactie op voornemen begrotingssubsidie aan Speeltuinvereniging Kindervreugd; </text:p>
              </text:list-item>
              <text:list-item text:style-override="id1-3-2-1-1-10-2">
                <text:number>-</text:number>
                <text:p text:style-name="al">zaaknummer: 6207462;</text:p>
              </text:list-item>
              <text:list-item text:style-override="id1-3-2-1-1-10-3">
                <text:number>-</text:number>
                <text:p text:style-name="al">uw mailadres en telefoonnummer;</text:p>
              </text:list-item>
              <text:list-item text:style-override="id1-3-2-1-1-10-4">
                <text:number>-</text:number>
                <text:p text:style-name="al">een bijlage met onderbouwing waarom u van mening bent dat u in aanmerking komt voor deze subsidie en/of dat de criteria uit het voornemen niet objectief, toetsbaar of redelijk zijn;</text:p>
              </text:list-item>
              <text:list-item text:style-override="id1-3-2-1-1-10-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578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8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8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peeltuinvereniging Kindervreugd</meta:user-defined>
    <meta:user-defined meta:name="DCTERMS.W3CDTF/DCTERMS.available">2026-08-17</meta:user-defined>
    <meta:user-defined meta:name="DCTERMS.W3CDTF/OVERHEIDop.jaargang">2026</meta:user-defined>
    <meta:user-defined meta:name="OVERHEIDop.publicationIssue">385783</meta:user-defined>
    <meta:user-defined meta:name="OVERHEIDop.GmbID/DC.identifier">gmb-2026-385783</meta:user-defined>
    <meta:user-defined meta:name="OVERHEIDop.versieInformatie"/>
  </office:meta>
</office:document-meta>
</file>