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bouwen van een stal en opslagruimte , Middenweg 3 in Wa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bouwen van een stal en opslagruimte op het adres Middenweg 3 in Waard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580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1 juni 2026. De gemeente Reimerswaal neemt daarover waarschijnlijk uiterlijk 27 juli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857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580</meta:user-defined>
    <meta:user-defined meta:name="DCTERMS.abstract">Voor: het bouwen van een stal en opslagruimte . Locatie: Middenweg 3 in Waarde. Datum ontvangst: 1 juni 2026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vergunning voor het bouwen van een stal en opslagruimte , Middenweg 3 in Waa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81</meta:user-defined>
    <meta:user-defined meta:name="OVERHEIDop.GmbID/DC.identifier">gmb-2026-385781</meta:user-defined>
    <meta:user-defined meta:name="OVERHEIDop.versieInformatie"/>
  </office:meta>
</office:document-meta>
</file>