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66d36467-755b-43ca-8543-489353357ba0.png" manifest:media-type="image/x-eps"/>
  <manifest:file-entry manifest:full-path="Pictures/afb1206871947ia023ff37-2702-4990-95f3-3034576ed46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Inca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81</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Incadreef</text:span> (ter hoogte van de Amazonedreef; wegvak tussen Amazonedreef en Selvas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66d36467-755b-43ca-8543-489353357ba0.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79.1mm"><draw:image xlink:href="Pictures/afb1206871947ia023ff37-2702-4990-95f3-3034576ed467.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77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7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7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ntrekken: Maximumsnelheid, begin en einde 30 km zone (borden A1zb en A2ze conform RVV1990 - Incadreef (ter hoogte van de Amazondedreef; wegvak tussen Amazonedreef en Selvas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81</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Incadreef, Overvecht, Intrekken begin en einde 30 zone, Verkeersmaatregelen Gemeente Utrecht</meta:user-defined>
    <meta:user-defined meta:name="DCTERMS.W3CDTF/DCTERMS.available">2026-08-13</meta:user-defined>
    <meta:user-defined meta:name="OVERHEIDop.externeBijlage">bebordingsplan|exb-2026-28817</meta:user-defined>
    <meta:user-defined meta:name="DCTERMS.W3CDTF/OVERHEIDop.jaargang">2026</meta:user-defined>
    <meta:user-defined meta:name="OVERHEIDop.publicationIssue">385778</meta:user-defined>
    <meta:user-defined meta:name="OVERHEIDop.GmbID/DC.identifier">gmb-2026-385778</meta:user-defined>
    <meta:user-defined meta:name="OVERHEIDop.versieInformatie"/>
  </office:meta>
</office:document-meta>
</file>