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Vronen 64 2151PD Nieuw-Vennep, het vergroten van de woning door het plaatsen van een dakkapel op het voordakvlak, 11-08-2026, 2026011600818, 0394129389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.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57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2938969</meta:user-defined>
    <meta:user-defined meta:name="DCTERMS.abstract">het vergroten van de woning door het plaatsen van een dakkapel op het voordakvl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Verleende aanvraag omgevingsvergunning, Vronen 64 2151PD Nieuw-Vennep, het vergroten van de woning door het plaatsen van een dakkapel op het voordakvlak, 11-08-2026, 2026011600818, 03941293896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77</meta:user-defined>
    <meta:user-defined meta:name="OVERHEIDop.GmbID/DC.identifier">gmb-2026-385777</meta:user-defined>
    <meta:user-defined meta:name="OVERHEIDop.versieInformatie"/>
  </office:meta>
</office:document-meta>
</file>