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recreatieappartement op de locatie Koningstraat 13  te Zandvoort, verzonden 11 augustus 2026, DSO nummer 2025122500055, zaaknummer ODIJ-Z-25-17397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realiseren van een recreatieappartement op de locatie Koningstraat 13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57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5DSOV0672</meta:user-defined>
    <dc:language>nl</dc:language>
    <meta:user-defined meta:name="DC.title">Toestemming voor het realiseren van een recreatieappartement op de locatie Koningstraat 13  te Zandvoort, verzonden 11 augustus 2026, DSO nummer 2025122500055, zaaknummer ODIJ-Z-25-173974</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816</meta:user-defined>
    <meta:user-defined meta:name="OVERHEIDop.publicationIssue">385772</meta:user-defined>
    <meta:user-defined meta:name="OVERHEIDop.GmbID/DC.identifier">gmb-2026-385772</meta:user-defined>
    <meta:user-defined meta:name="OVERHEIDop.versieInformatie"/>
  </office:meta>
</office:document-meta>
</file>