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ijnstraat 497 - Evenementen/activiteiten Muziek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11 oktober 2026</text:p>
            <text:p text:style-name="common-al">Locatie: Parkeerterrein bij Rijnstraat 497 (De Stolp)</text:p>
            <text:p text:style-name="common-al">Activiteit: Muziekevenement (Oktoberfest), plaatsen 2 pagodetenten, een luchtkussen, eet/drinkpunten en tafels en stoelen.</text:p>
            <text:p text:style-name="common-al"/>
            <text:p text:style-name="common-al">Deze vergunning is aangevraagd op grond van artikel 2:10 van de Algemene plaatselijke verordening. U kunt uw schriftelijke zienswijzen voor dit evenement vóór 30 augustus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7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Rijnstraat 497 - Evenementen/activiteiten Muziekevenemen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770</meta:user-defined>
    <meta:user-defined meta:name="OVERHEIDop.GmbID/DC.identifier">gmb-2026-385770</meta:user-defined>
    <meta:user-defined meta:name="OVERHEIDop.versieInformatie"/>
  </office:meta>
</office:document-meta>
</file>