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t.h.v. Lambertus Zijlplein 27 1067J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llen van 7 houtopstanden en verplanten van 1 houtopstand in de openbare ruimte op de locatie Lambertus Zijlplein</text:p>
            <text:p text:style-name="common-al">Zaakadres: Lambertus Zijlplein 27 1067JR Amsterdam</text:p>
            <text:p text:style-name="common-al">Datum ontvangst: 28-07-2026</text:p>
            <text:p text:style-name="common-al">Zaaknummer: Z2026-033628</text:p>
            <text:p text:style-name="common-al">DSO-nummer: 202607280130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76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3628</meta:user-defined>
    <meta:user-defined meta:name="DCTERMS.abstract">vellen van 7 houtopstanden en verplanten van 1 houtopstand in de openbare ruimte op de locatie Lambertus Zijlple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t.h.v. Lambertus Zijlplein 27 1067JR Amsterdam</meta:user-defined>
    <meta:user-defined meta:name="DCTERMS.W3CDTF/DCTERMS.available">2026-08-13</meta:user-defined>
    <meta:user-defined meta:name="DCTERMS.W3CDTF/OVERHEIDop.jaargang">2026</meta:user-defined>
    <meta:user-defined meta:name="OVERHEIDop.externeBijlage">Situatietekening Lambertus Zijlplein (P)|exb-2026-28813</meta:user-defined>
    <meta:user-defined meta:name="OVERHEIDop.externeBijlage">Gegevens houtopstanden Lambertus Zijlplein (P)|exb-2026-28814</meta:user-defined>
    <meta:user-defined meta:name="OVERHEIDop.publicationIssue">385767</meta:user-defined>
    <meta:user-defined meta:name="OVERHEIDop.GmbID/DC.identifier">gmb-2026-385767</meta:user-defined>
    <meta:user-defined meta:name="OVERHEIDop.versieInformatie"/>
  </office:meta>
</office:document-meta>
</file>